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!-- Generated by Aspose.Words for Java 26.5.0 -->
  <office:font-face-decls>
    <style:font-face style:font-family-generic="swiss" style:font-pitch="variable" style:name="Arial" svg:font-family="Arial"/>
    <style:font-face style:font-family-generic="modern" style:font-pitch="fixed" style:name="Courier New" svg:font-family="Courier New"/>
    <style:font-face style:font-family-generic="swiss" style:font-pitch="variable" style:name="Liberation Sans" svg:font-family="Liberation Sans"/>
    <style:font-face style:font-family-generic="roman" style:font-pitch="variable" style:name="Liberation Serif" svg:font-family="Liberation Serif"/>
    <style:font-face style:font-pitch="variable" style:name="Microsoft YaHei" svg:font-family="Microsoft YaHei"/>
    <style:font-face style:font-charset="x-symbol" style:name="OpenSymbol" svg:font-family="OpenSymbol"/>
    <style:font-face style:font-pitch="variable" style:name="SimSun" svg:font-family="SimSun"/>
    <style:font-face style:font-family-generic="roman" style:font-pitch="variable" style:name="Times New Roman" svg:font-family="Times New Roman"/>
  </office:font-face-decls>
  <office:automatic-styles>
    <style:style style:family="paragraph" style:master-page-name="Standard" style:name="P1" style:parent-style-name="Standard">
      <style:text-properties fo:font-weight="bold" style:font-weight-asian="bold" style:font-weight-complex="bold"/>
    </style:style>
    <style:style style:family="paragraph" style:name="P2" style:parent-style-name="Standard">
      <style:text-properties fo:font-weight="bold" style:font-weight-asian="bold" style:font-weight-complex="bold"/>
    </style:style>
    <style:style style:family="table" style:name="Table1">
      <style:table-properties fo:margin-left="0cm" style:width="17cm" style:writing-mode="lr-tb" table:align="left"/>
    </style:style>
    <style:style style:family="table-column" style:name="Column1">
      <style:table-column-properties style:column-width="3.097cm" style:use-optimal-column-width="false"/>
    </style:style>
    <style:style style:family="table-column" style:name="Column2">
      <style:table-column-properties style:column-width="13.903cm" style:use-optimal-column-width="false"/>
    </style:style>
    <style:style style:family="table-row" style:name="Row1">
      <style:table-row-properties style:use-optimal-row-height="false"/>
    </style:style>
    <style:style style:family="table-cell" style:name="Cell1">
      <style:table-cell-properties fo:padding-bottom="0.097cm" fo:padding-left="0.097cm" fo:padding-right="0.097cm" fo:padding-top="0.097cm" fo:wrap-option="wrap" style:vertical-align="top"/>
    </style:style>
    <style:style style:family="paragraph" style:name="P3" style:parent-style-name="Normal">
      <style:text-properties fo:font-size="12pt" style:font-size-asian="12pt" style:font-size-complex="12pt" style:letter-kerning="true"/>
    </style:style>
    <style:style style:family="graphic" style:name="FR1" style:parent-style-name="Normal">
      <style:graphic-properties draw:auto-grow-height="false" draw:auto-grow-width="false" draw:contrast="0%" draw:fill="none" draw:luminance="0%" draw:stroke="none" fo:border-bottom="none" fo:border-left="none" fo:border-right="none" fo:border-top="none" style:flow-with-text="false" style:horizontal-pos="center" style:horizontal-rel="paragraph" style:run-through="foreground" style:vertical-pos="from-top" style:vertical-rel="paragraph" style:wrap="parallel"/>
    </style:style>
    <style:style style:family="table-cell" style:name="Cell2">
      <style:table-cell-properties fo:padding-bottom="0.097cm" fo:padding-left="0.097cm" fo:padding-right="0.097cm" fo:padding-top="0.097cm" fo:wrap-option="wrap" style:vertical-align="top"/>
    </style:style>
    <style:style style:family="paragraph" style:name="P4" style:parent-style-name="Standard">
      <style:paragraph-properties fo:text-align="center"/>
    </style:style>
    <style:style style:family="text" style:name="T4_1">
      <style:text-properties fo:font-weight="bold" style:font-weight-asian="bold" style:font-weight-complex="bold"/>
    </style:style>
    <style:style style:family="paragraph" style:name="P5" style:parent-style-name="Standard">
      <style:paragraph-properties fo:text-align="center"/>
    </style:style>
    <style:style style:family="text" style:name="T5_1">
      <style:text-properties fo:font-weight="bold" style:font-weight-asian="bold" style:font-weight-complex="bold"/>
    </style:style>
    <style:style style:family="paragraph" style:name="P6" style:parent-style-name="Standard">
      <style:paragraph-properties fo:text-align="center"/>
      <style:text-properties fo:font-weight="bold" style:font-weight-asian="bold" style:font-weight-complex="bold"/>
    </style:style>
    <style:style style:family="paragraph" style:name="P7" style:parent-style-name="Standard">
      <style:paragraph-properties fo:text-align="center"/>
      <style:text-properties fo:font-weight="bold" style:font-weight-asian="bold" style:font-weight-complex="bold"/>
    </style:style>
    <style:style style:family="paragraph" style:name="P8" style:parent-style-name="Standard">
      <style:paragraph-properties fo:text-align="center"/>
    </style:style>
    <style:style style:family="text" style:name="T8_1">
      <style:text-properties fo:font-size="14pt" fo:font-weight="bold" style:font-size-asian="14pt" style:font-size-complex="14pt" style:font-weight-asian="bold" style:font-weight-complex="bold"/>
    </style:style>
    <style:style style:family="paragraph" style:name="P9" style:parent-style-name="Standard">
      <style:paragraph-properties fo:text-align="left"/>
    </style:style>
    <style:style style:family="text" style:name="T9_1">
      <style:text-properties fo:font-size="14pt" fo:font-weight="bold" style:font-size-asian="14pt" style:font-size-complex="14pt" style:font-weight-asian="bold" style:font-weight-complex="bold"/>
    </style:style>
    <style:style style:family="text" style:name="T9_2">
      <style:text-properties fo:font-size="14pt" fo:font-weight="bold" style:font-size-asian="14pt" style:font-size-complex="14pt" style:font-weight-asian="bold" style:font-weight-complex="bold"/>
    </style:style>
    <style:style style:family="text" style:name="T9_3">
      <style:text-properties fo:font-size="14pt" fo:font-weight="bold" style:font-size-asian="14pt" style:font-size-complex="14pt" style:font-weight-asian="bold" style:font-weight-complex="bold"/>
    </style:style>
    <style:style style:family="text" style:name="T9_4">
      <style:text-properties fo:font-size="14pt" fo:font-weight="bold" style:font-size-asian="14pt" style:font-size-complex="14pt" style:font-weight-asian="bold" style:font-weight-complex="bold"/>
    </style:style>
    <style:style style:family="table" style:name="Table2">
      <style:table-properties fo:margin-left="0cm" style:width="17cm" style:writing-mode="lr-tb" table:align="left"/>
    </style:style>
    <style:style style:family="table-column" style:name="Column3">
      <style:table-column-properties style:column-width="3.298cm" style:use-optimal-column-width="false"/>
    </style:style>
    <style:style style:family="table-column" style:name="Column4">
      <style:table-column-properties style:column-width="13.702cm" style:use-optimal-column-width="false"/>
    </style:style>
    <style:style style:family="table-row" style:name="Row2">
      <style:table-row-properties style:use-optimal-row-height="false"/>
    </style:style>
    <style:style style:family="table-cell" style:name="Cell3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10" style:parent-style-name="Table_20_Contents"/>
    <style:style style:family="text" style:name="T10_1">
      <style:text-properties fo:font-size="13pt" style:font-size-asian="13pt" style:font-size-complex="13pt"/>
    </style:style>
    <style:style style:family="table-cell" style:name="Cell4">
      <style:table-cell-properties fo:border-bottom="#000000 0.004cm solid" fo:border-left="#000000 0.004cm solid" fo:border-righ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11" style:parent-style-name="Table_20_Contents">
      <style:paragraph-properties fo:text-align="justify"/>
    </style:style>
    <style:style style:family="text" style:name="T11_1">
      <style:text-properties fo:font-size="13pt" style:font-size-asian="13pt" style:font-size-complex="13pt"/>
    </style:style>
    <style:style style:family="paragraph" style:name="P12" style:parent-style-name="Standard">
      <style:text-properties fo:font-weight="bold" style:font-weight-asian="bold" style:font-weight-complex="bold"/>
    </style:style>
    <style:style style:family="paragraph" style:name="P13" style:parent-style-name="Standard">
      <style:paragraph-properties fo:text-align="justify"/>
    </style:style>
    <style:style style:family="text" style:name="T13_1"/>
    <style:style style:family="text" style:name="T13_2"/>
    <style:style style:family="text" style:name="T13_3"/>
    <style:style style:family="text" style:name="T13_4"/>
    <style:style style:family="text" style:name="T13_5"/>
    <style:style style:family="text" style:name="T13_6"/>
    <style:style style:family="text" style:name="T13_7"/>
    <style:style style:family="text" style:name="T13_8"/>
    <style:style style:family="text" style:name="T13_9"/>
    <style:style style:family="text" style:name="T13_10"/>
    <style:style style:family="text" style:name="T13_11"/>
    <style:style style:family="text" style:name="T13_12"/>
    <style:style style:family="text" style:name="T13_13"/>
    <style:style style:family="paragraph" style:name="P14" style:parent-style-name="Standard">
      <style:paragraph-properties fo:text-align="left"/>
    </style:style>
    <style:style style:family="text" style:name="T14_1"/>
    <style:style style:family="paragraph" style:name="P15" style:parent-style-name="Standard">
      <style:paragraph-properties fo:text-align="justify"/>
    </style:style>
    <style:style style:family="text" style:name="T15_1"/>
    <style:style style:family="text" style:name="T15_2"/>
    <style:style style:family="text" style:name="T15_3"/>
    <style:style style:family="table" style:name="Table3">
      <style:table-properties fo:margin-left="0cm" style:width="17cm" style:writing-mode="lr-tb" table:align="left"/>
    </style:style>
    <style:style style:family="table-column" style:name="Column5">
      <style:table-column-properties style:column-width="0.995cm" style:use-optimal-column-width="false"/>
    </style:style>
    <style:style style:family="table-column" style:name="Column6">
      <style:table-column-properties style:column-width="5.408cm" style:use-optimal-column-width="false"/>
    </style:style>
    <style:style style:family="table-column" style:name="Column7">
      <style:table-column-properties style:column-width="1.192cm" style:use-optimal-column-width="false"/>
    </style:style>
    <style:style style:family="table-column" style:name="Column8">
      <style:table-column-properties style:column-width="0.9cm" style:use-optimal-column-width="false"/>
    </style:style>
    <style:style style:family="table-column" style:name="Column9">
      <style:table-column-properties style:column-width="0.912cm" style:use-optimal-column-width="false"/>
    </style:style>
    <style:style style:family="table-column" style:name="Column10">
      <style:table-column-properties style:column-width="5.293cm" style:use-optimal-column-width="false"/>
    </style:style>
    <style:style style:family="table-column" style:name="Column11">
      <style:table-column-properties style:column-width="1.189cm" style:use-optimal-column-width="false"/>
    </style:style>
    <style:style style:family="table-column" style:name="Column12">
      <style:table-column-properties style:column-width="1.111cm" style:use-optimal-column-width="false"/>
    </style:style>
    <style:style style:family="table-row" style:name="Row3">
      <style:table-row-properties style:use-optimal-row-height="false"/>
    </style:style>
    <style:style style:family="table-cell" style:name="Cell5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16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6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17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7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18" style:parent-style-name="Table_20_Contents">
      <style:paragraph-properties fo:text-align="left"/>
    </style:style>
    <style:style style:family="text" style:name="T18_1">
      <style:text-properties fo:font-size="11pt" style:font-size-asian="11pt" style:font-size-complex="11pt"/>
    </style:style>
    <style:style style:family="table-cell" style:name="Cell8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19" style:parent-style-name="Table_20_Contents">
      <style:paragraph-properties fo:text-align="left"/>
    </style:style>
    <style:style style:family="text" style:name="T19_1">
      <style:text-properties fo:font-size="11pt" style:font-size-asian="11pt" style:font-size-complex="11pt"/>
    </style:style>
    <style:style style:family="table-cell" style:name="Cell9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20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10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21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11">
      <style:table-cell-properties fo:border-bottom="#000000 0.004cm solid" fo:border-lef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22" style:parent-style-name="Table_20_Contents">
      <style:paragraph-properties fo:text-align="left"/>
    </style:style>
    <style:style style:family="text" style:name="T22_1">
      <style:text-properties fo:font-size="11pt" style:font-size-asian="11pt" style:font-size-complex="11pt"/>
    </style:style>
    <style:style style:family="table-cell" style:name="Cell12">
      <style:table-cell-properties fo:border-bottom="#000000 0.004cm solid" fo:border-left="#000000 0.004cm solid" fo:border-right="#000000 0.004cm solid" fo:border-top="#000000 0.004cm solid" fo:padding-bottom="0.097cm" fo:padding-left="0.097cm" fo:padding-right="0.097cm" fo:padding-top="0.097cm" fo:wrap-option="wrap" style:vertical-align="top"/>
    </style:style>
    <style:style style:family="paragraph" style:name="P23" style:parent-style-name="Table_20_Contents">
      <style:paragraph-properties fo:text-align="left"/>
    </style:style>
    <style:style style:family="text" style:name="T23_1">
      <style:text-properties fo:font-size="11pt" style:font-size-asian="11pt" style:font-size-complex="11pt"/>
    </style:style>
    <style:style style:family="table-row" style:name="Row4">
      <style:table-row-properties style:use-optimal-row-height="false"/>
    </style:style>
    <style:style style:family="table-cell" style:name="Cell1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24" style:parent-style-name="Table_20_Contents">
      <style:paragraph-properties fo:text-align="left"/>
    </style:style>
    <style:style style:family="text" style:name="T24_1">
      <style:text-properties fo:font-size="11pt" style:font-size-asian="11pt" style:font-size-complex="11pt"/>
    </style:style>
    <style:style style:family="table-cell" style:name="Cell14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25" style:parent-style-name="Table_20_Contents">
      <style:paragraph-properties fo:text-align="left"/>
    </style:style>
    <style:style style:family="text" style:name="T25_1">
      <style:text-properties fo:font-size="11pt" style:font-size-asian="11pt" style:font-size-complex="11pt"/>
    </style:style>
    <style:style style:family="table-cell" style:name="Cell15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26" style:parent-style-name="Table_20_Contents">
      <style:paragraph-properties fo:text-align="left"/>
    </style:style>
    <style:style style:family="text" style:name="T26_1">
      <style:text-properties fo:font-size="11pt" style:font-size-asian="11pt" style:font-size-complex="11pt"/>
    </style:style>
    <style:style style:family="table-cell" style:name="Cell16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27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17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28" style:parent-style-name="Table_20_Contents">
      <style:paragraph-properties fo:text-align="left"/>
    </style:style>
    <style:style style:family="text" style:name="T28_1">
      <style:text-properties fo:font-size="11pt" style:font-size-asian="11pt" style:font-size-complex="11pt"/>
    </style:style>
    <style:style style:family="table-cell" style:name="Cell18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29" style:parent-style-name="Table_20_Contents">
      <style:paragraph-properties fo:text-align="left"/>
    </style:style>
    <style:style style:family="text" style:name="T29_1">
      <style:text-properties fo:font-size="11pt" style:font-size-asian="11pt" style:font-size-complex="11pt"/>
    </style:style>
    <style:style style:family="table-cell" style:name="Cell19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0" style:parent-style-name="Table_20_Contents">
      <style:paragraph-properties fo:text-align="left"/>
    </style:style>
    <style:style style:family="text" style:name="T30_1">
      <style:text-properties fo:font-size="11pt" style:font-size-asian="11pt" style:font-size-complex="11pt"/>
    </style:style>
    <style:style style:family="table-cell" style:name="Cell20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31" style:parent-style-name="Table_20_Contents">
      <style:paragraph-properties fo:text-align="left"/>
      <style:text-properties fo:font-size="11pt" style:font-size-asian="11pt" style:font-size-complex="11pt"/>
    </style:style>
    <style:style style:family="table-row" style:name="Row5">
      <style:table-row-properties style:use-optimal-row-height="false"/>
    </style:style>
    <style:style style:family="table-cell" style:name="Cell21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2" style:parent-style-name="Table_20_Contents">
      <style:paragraph-properties fo:text-align="left"/>
    </style:style>
    <style:style style:family="text" style:name="T32_1">
      <style:text-properties fo:font-size="11pt" style:font-size-asian="11pt" style:font-size-complex="11pt"/>
    </style:style>
    <style:style style:family="table-cell" style:name="Cell22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3" style:parent-style-name="Table_20_Contents">
      <style:paragraph-properties fo:text-align="left"/>
    </style:style>
    <style:style style:family="text" style:name="T33_1">
      <style:text-properties fo:font-size="11pt" style:font-size-asian="11pt" style:font-size-complex="11pt"/>
    </style:style>
    <style:style style:family="table-cell" style:name="Cell2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4" style:parent-style-name="Table_20_Contents">
      <style:paragraph-properties fo:text-align="left"/>
    </style:style>
    <style:style style:family="text" style:name="T34_1">
      <style:text-properties fo:font-size="11pt" style:font-size-asian="11pt" style:font-size-complex="11pt"/>
    </style:style>
    <style:style style:family="table-cell" style:name="Cell24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5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25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6" style:parent-style-name="Table_20_Contents">
      <style:paragraph-properties fo:text-align="left"/>
    </style:style>
    <style:style style:family="text" style:name="T36_1">
      <style:text-properties fo:font-size="11pt" style:font-size-asian="11pt" style:font-size-complex="11pt"/>
    </style:style>
    <style:style style:family="table-cell" style:name="Cell26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7" style:parent-style-name="Table_20_Contents">
      <style:paragraph-properties fo:text-align="left"/>
    </style:style>
    <style:style style:family="text" style:name="T37_1">
      <style:text-properties fo:font-size="11pt" style:font-size-asian="11pt" style:font-size-complex="11pt"/>
    </style:style>
    <style:style style:family="table-cell" style:name="Cell27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38" style:parent-style-name="Table_20_Contents">
      <style:paragraph-properties fo:text-align="left"/>
    </style:style>
    <style:style style:family="text" style:name="T38_1">
      <style:text-properties fo:font-size="11pt" style:font-size-asian="11pt" style:font-size-complex="11pt"/>
    </style:style>
    <style:style style:family="table-cell" style:name="Cell28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39" style:parent-style-name="Table_20_Contents">
      <style:paragraph-properties fo:text-align="left"/>
      <style:text-properties fo:font-size="11pt" style:font-size-asian="11pt" style:font-size-complex="11pt"/>
    </style:style>
    <style:style style:family="table-row" style:name="Row6">
      <style:table-row-properties style:use-optimal-row-height="false"/>
    </style:style>
    <style:style style:family="table-cell" style:name="Cell29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0" style:parent-style-name="Table_20_Contents">
      <style:paragraph-properties fo:text-align="left"/>
    </style:style>
    <style:style style:family="text" style:name="T40_1">
      <style:text-properties fo:font-size="11pt" style:font-size-asian="11pt" style:font-size-complex="11pt"/>
    </style:style>
    <style:style style:family="table-cell" style:name="Cell30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1" style:parent-style-name="Table_20_Contents">
      <style:paragraph-properties fo:text-align="left"/>
    </style:style>
    <style:style style:family="text" style:name="T41_1">
      <style:text-properties fo:font-size="11pt" style:font-size-asian="11pt" style:font-size-complex="11pt"/>
    </style:style>
    <style:style style:family="table-cell" style:name="Cell31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2" style:parent-style-name="Table_20_Contents">
      <style:paragraph-properties fo:text-align="left"/>
    </style:style>
    <style:style style:family="text" style:name="T42_1">
      <style:text-properties fo:font-size="11pt" style:font-size-asian="11pt" style:font-size-complex="11pt"/>
    </style:style>
    <style:style style:family="table-cell" style:name="Cell32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3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3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4" style:parent-style-name="Table_20_Contents">
      <style:paragraph-properties fo:text-align="left"/>
    </style:style>
    <style:style style:family="text" style:name="T44_1">
      <style:text-properties fo:font-size="11pt" style:font-size-asian="11pt" style:font-size-complex="11pt"/>
    </style:style>
    <style:style style:family="table-cell" style:name="Cell34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5" style:parent-style-name="Table_20_Contents">
      <style:paragraph-properties fo:text-align="left"/>
    </style:style>
    <style:style style:family="text" style:name="T45_1">
      <style:text-properties fo:font-size="11pt" style:font-size-asian="11pt" style:font-size-complex="11pt"/>
    </style:style>
    <style:style style:family="table-cell" style:name="Cell35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6" style:parent-style-name="Table_20_Contents">
      <style:paragraph-properties fo:text-align="left"/>
    </style:style>
    <style:style style:family="text" style:name="T46_1">
      <style:text-properties fo:font-size="11pt" style:font-size-asian="11pt" style:font-size-complex="11pt"/>
    </style:style>
    <style:style style:family="table-cell" style:name="Cell36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47" style:parent-style-name="Table_20_Contents">
      <style:paragraph-properties fo:text-align="left"/>
      <style:text-properties fo:font-size="11pt" style:font-size-asian="11pt" style:font-size-complex="11pt"/>
    </style:style>
    <style:style style:family="table-row" style:name="Row7">
      <style:table-row-properties style:use-optimal-row-height="false"/>
    </style:style>
    <style:style style:family="table-cell" style:name="Cell37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8" style:parent-style-name="Table_20_Contents">
      <style:paragraph-properties fo:text-align="left"/>
    </style:style>
    <style:style style:family="text" style:name="T48_1">
      <style:text-properties fo:font-size="11pt" style:font-size-asian="11pt" style:font-size-complex="11pt"/>
    </style:style>
    <style:style style:family="table-cell" style:name="Cell38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49" style:parent-style-name="Table_20_Contents">
      <style:paragraph-properties fo:text-align="left"/>
    </style:style>
    <style:style style:family="text" style:name="T49_1">
      <style:text-properties fo:font-size="11pt" style:font-size-asian="11pt" style:font-size-complex="11pt"/>
    </style:style>
    <style:style style:family="table-cell" style:name="Cell39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0" style:parent-style-name="Table_20_Contents">
      <style:paragraph-properties fo:text-align="left"/>
    </style:style>
    <style:style style:family="text" style:name="T50_1">
      <style:text-properties fo:font-size="11pt" style:font-size-asian="11pt" style:font-size-complex="11pt"/>
    </style:style>
    <style:style style:family="table-cell" style:name="Cell40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1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41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2" style:parent-style-name="Table_20_Contents">
      <style:paragraph-properties fo:text-align="left"/>
    </style:style>
    <style:style style:family="text" style:name="T52_1">
      <style:text-properties fo:font-size="11pt" style:font-size-asian="11pt" style:font-size-complex="11pt"/>
    </style:style>
    <style:style style:family="table-cell" style:name="Cell42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3" style:parent-style-name="Table_20_Contents">
      <style:paragraph-properties fo:text-align="left"/>
    </style:style>
    <style:style style:family="text" style:name="T53_1">
      <style:text-properties fo:font-size="11pt" style:font-size-asian="11pt" style:font-size-complex="11pt"/>
    </style:style>
    <style:style style:family="table-cell" style:name="Cell4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4" style:parent-style-name="Table_20_Contents">
      <style:paragraph-properties fo:text-align="left"/>
    </style:style>
    <style:style style:family="text" style:name="T54_1">
      <style:text-properties fo:font-size="11pt" style:font-size-asian="11pt" style:font-size-complex="11pt"/>
    </style:style>
    <style:style style:family="table-cell" style:name="Cell44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55" style:parent-style-name="Table_20_Contents">
      <style:paragraph-properties fo:text-align="left"/>
      <style:text-properties fo:font-size="11pt" style:font-size-asian="11pt" style:font-size-complex="11pt"/>
    </style:style>
    <style:style style:family="table-row" style:name="Row8">
      <style:table-row-properties style:use-optimal-row-height="false"/>
    </style:style>
    <style:style style:family="table-cell" style:name="Cell45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6" style:parent-style-name="Table_20_Contents">
      <style:paragraph-properties fo:text-align="left"/>
    </style:style>
    <style:style style:family="text" style:name="T56_1">
      <style:text-properties fo:font-size="11pt" style:font-size-asian="11pt" style:font-size-complex="11pt"/>
    </style:style>
    <style:style style:family="table-cell" style:name="Cell46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7" style:parent-style-name="Table_20_Contents">
      <style:paragraph-properties fo:text-align="left"/>
    </style:style>
    <style:style style:family="text" style:name="T57_1">
      <style:text-properties fo:font-size="11pt" style:font-size-asian="11pt" style:font-size-complex="11pt"/>
    </style:style>
    <style:style style:family="table-cell" style:name="Cell47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8" style:parent-style-name="Table_20_Contents">
      <style:paragraph-properties fo:text-align="left"/>
    </style:style>
    <style:style style:family="text" style:name="T58_1">
      <style:text-properties fo:font-size="11pt" style:font-size-asian="11pt" style:font-size-complex="11pt"/>
    </style:style>
    <style:style style:family="table-cell" style:name="Cell48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59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49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0" style:parent-style-name="Table_20_Contents">
      <style:paragraph-properties fo:text-align="left"/>
    </style:style>
    <style:style style:family="text" style:name="T60_1">
      <style:text-properties fo:font-size="11pt" style:font-size-asian="11pt" style:font-size-complex="11pt"/>
    </style:style>
    <style:style style:family="table-cell" style:name="Cell50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1" style:parent-style-name="Table_20_Contents">
      <style:paragraph-properties fo:text-align="left"/>
    </style:style>
    <style:style style:family="text" style:name="T61_1">
      <style:text-properties fo:font-size="11pt" style:font-size-asian="11pt" style:font-size-complex="11pt"/>
    </style:style>
    <style:style style:family="table-cell" style:name="Cell51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2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52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63" style:parent-style-name="Table_20_Contents">
      <style:paragraph-properties fo:text-align="left"/>
    </style:style>
    <style:style style:family="text" style:name="T63_1">
      <style:text-properties fo:font-size="11pt" style:font-size-asian="11pt" style:font-size-complex="11pt"/>
    </style:style>
    <style:style style:family="table-row" style:name="Row9">
      <style:table-row-properties style:use-optimal-row-height="false"/>
    </style:style>
    <style:style style:family="table-cell" style:name="Cell5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4" style:parent-style-name="Table_20_Contents">
      <style:paragraph-properties fo:text-align="left"/>
    </style:style>
    <style:style style:family="text" style:name="T64_1">
      <style:text-properties fo:font-size="11pt" style:font-size-asian="11pt" style:font-size-complex="11pt"/>
    </style:style>
    <style:style style:family="table-cell" style:name="Cell54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5" style:parent-style-name="Table_20_Contents">
      <style:paragraph-properties fo:text-align="left"/>
    </style:style>
    <style:style style:family="text" style:name="T65_1">
      <style:text-properties fo:font-size="11pt" style:font-size-asian="11pt" style:font-size-complex="11pt"/>
    </style:style>
    <style:style style:family="table-cell" style:name="Cell55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6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56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7" style:parent-style-name="Table_20_Contents">
      <style:paragraph-properties fo:text-align="left"/>
    </style:style>
    <style:style style:family="text" style:name="T67_1">
      <style:text-properties fo:font-size="11pt" style:font-size-asian="11pt" style:font-size-complex="11pt"/>
    </style:style>
    <style:style style:family="table-cell" style:name="Cell57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8" style:parent-style-name="Table_20_Contents">
      <style:paragraph-properties fo:text-align="left"/>
    </style:style>
    <style:style style:family="text" style:name="T68_1">
      <style:text-properties fo:font-size="11pt" style:font-size-asian="11pt" style:font-size-complex="11pt"/>
    </style:style>
    <style:style style:family="table-cell" style:name="Cell58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69" style:parent-style-name="Table_20_Contents">
      <style:paragraph-properties fo:text-align="left"/>
    </style:style>
    <style:style style:family="text" style:name="T69_1">
      <style:text-properties fo:font-size="11pt" style:font-size-asian="11pt" style:font-size-complex="11pt"/>
    </style:style>
    <style:style style:family="table-cell" style:name="Cell59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0" style:parent-style-name="Table_20_Contents">
      <style:paragraph-properties fo:text-align="left"/>
    </style:style>
    <style:style style:family="text" style:name="T70_1">
      <style:text-properties fo:font-size="11pt" style:font-size-asian="11pt" style:font-size-complex="11pt"/>
    </style:style>
    <style:style style:family="table-cell" style:name="Cell60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71" style:parent-style-name="Table_20_Contents">
      <style:paragraph-properties fo:text-align="left"/>
      <style:text-properties fo:font-size="11pt" style:font-size-asian="11pt" style:font-size-complex="11pt"/>
    </style:style>
    <style:style style:family="table-row" style:name="Row10">
      <style:table-row-properties style:use-optimal-row-height="false"/>
    </style:style>
    <style:style style:family="table-cell" style:name="Cell61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2" style:parent-style-name="Table_20_Contents">
      <style:paragraph-properties fo:text-align="left"/>
    </style:style>
    <style:style style:family="text" style:name="T72_1">
      <style:text-properties fo:font-size="11pt" style:font-size-asian="11pt" style:font-size-complex="11pt"/>
    </style:style>
    <style:style style:family="table-cell" style:name="Cell62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3" style:parent-style-name="Table_20_Contents">
      <style:paragraph-properties fo:text-align="left"/>
    </style:style>
    <style:style style:family="text" style:name="T73_1">
      <style:text-properties fo:font-size="11pt" style:font-size-asian="11pt" style:font-size-complex="11pt"/>
    </style:style>
    <style:style style:family="table-cell" style:name="Cell6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4" style:parent-style-name="Table_20_Contents">
      <style:paragraph-properties fo:text-align="left"/>
    </style:style>
    <style:style style:family="text" style:name="T74_1">
      <style:text-properties fo:font-size="11pt" style:font-size-asian="11pt" style:font-size-complex="11pt"/>
    </style:style>
    <style:style style:family="table-cell" style:name="Cell64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5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65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6" style:parent-style-name="Table_20_Contents">
      <style:paragraph-properties fo:text-align="left"/>
    </style:style>
    <style:style style:family="text" style:name="T76_1">
      <style:text-properties fo:font-size="11pt" style:font-size-asian="11pt" style:font-size-complex="11pt"/>
    </style:style>
    <style:style style:family="table-cell" style:name="Cell66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7" style:parent-style-name="Table_20_Contents">
      <style:paragraph-properties fo:text-align="left"/>
    </style:style>
    <style:style style:family="text" style:name="T77_1">
      <style:text-properties fo:font-size="11pt" style:font-size-asian="11pt" style:font-size-complex="11pt"/>
    </style:style>
    <style:style style:family="table-cell" style:name="Cell67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78" style:parent-style-name="Table_20_Contents">
      <style:paragraph-properties fo:text-align="left"/>
    </style:style>
    <style:style style:family="text" style:name="T78_1">
      <style:text-properties fo:font-size="11pt" style:font-size-asian="11pt" style:font-size-complex="11pt"/>
    </style:style>
    <style:style style:family="table-cell" style:name="Cell68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79" style:parent-style-name="Table_20_Contents">
      <style:paragraph-properties fo:text-align="left"/>
      <style:text-properties fo:font-size="11pt" style:font-size-asian="11pt" style:font-size-complex="11pt"/>
    </style:style>
    <style:style style:family="table-row" style:name="Row11">
      <style:table-row-properties style:use-optimal-row-height="false"/>
    </style:style>
    <style:style style:family="table-cell" style:name="Cell69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0" style:parent-style-name="Table_20_Contents">
      <style:paragraph-properties fo:text-align="left"/>
    </style:style>
    <style:style style:family="text" style:name="T80_1">
      <style:text-properties fo:font-size="11pt" style:font-size-asian="11pt" style:font-size-complex="11pt"/>
    </style:style>
    <style:style style:family="table-cell" style:name="Cell70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1" style:parent-style-name="Table_20_Contents">
      <style:paragraph-properties fo:text-align="left"/>
    </style:style>
    <style:style style:family="text" style:name="T81_1">
      <style:text-properties fo:font-size="11pt" style:font-size-asian="11pt" style:font-size-complex="11pt"/>
    </style:style>
    <style:style style:family="table-cell" style:name="Cell71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2" style:parent-style-name="Table_20_Contents">
      <style:paragraph-properties fo:text-align="left"/>
    </style:style>
    <style:style style:family="text" style:name="T82_1">
      <style:text-properties fo:font-size="11pt" style:font-size-asian="11pt" style:font-size-complex="11pt"/>
    </style:style>
    <style:style style:family="table-cell" style:name="Cell72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3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7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4" style:parent-style-name="Table_20_Contents">
      <style:paragraph-properties fo:text-align="left"/>
    </style:style>
    <style:style style:family="text" style:name="T84_1">
      <style:text-properties fo:font-size="11pt" style:font-size-asian="11pt" style:font-size-complex="11pt"/>
    </style:style>
    <style:style style:family="table-cell" style:name="Cell74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5" style:parent-style-name="Table_20_Contents">
      <style:paragraph-properties fo:text-align="left"/>
    </style:style>
    <style:style style:family="text" style:name="T85_1">
      <style:text-properties fo:font-size="11pt" style:font-size-asian="11pt" style:font-size-complex="11pt"/>
    </style:style>
    <style:style style:family="table-cell" style:name="Cell75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6" style:parent-style-name="Table_20_Contents">
      <style:paragraph-properties fo:text-align="left"/>
    </style:style>
    <style:style style:family="text" style:name="T86_1">
      <style:text-properties fo:font-size="11pt" style:font-size-asian="11pt" style:font-size-complex="11pt"/>
    </style:style>
    <style:style style:family="table-cell" style:name="Cell76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87" style:parent-style-name="Table_20_Contents">
      <style:paragraph-properties fo:text-align="left"/>
      <style:text-properties fo:font-size="11pt" style:font-size-asian="11pt" style:font-size-complex="11pt"/>
    </style:style>
    <style:style style:family="table-row" style:name="Row12">
      <style:table-row-properties style:use-optimal-row-height="false"/>
    </style:style>
    <style:style style:family="table-cell" style:name="Cell77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8" style:parent-style-name="Table_20_Contents">
      <style:paragraph-properties fo:text-align="left"/>
    </style:style>
    <style:style style:family="text" style:name="T88_1">
      <style:text-properties fo:font-size="11pt" style:font-size-asian="11pt" style:font-size-complex="11pt"/>
    </style:style>
    <style:style style:family="table-cell" style:name="Cell78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89" style:parent-style-name="Table_20_Contents">
      <style:paragraph-properties fo:text-align="left"/>
    </style:style>
    <style:style style:family="text" style:name="T89_1">
      <style:text-properties fo:font-size="11pt" style:font-size-asian="11pt" style:font-size-complex="11pt"/>
    </style:style>
    <style:style style:family="table-cell" style:name="Cell79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90" style:parent-style-name="Table_20_Contents">
      <style:paragraph-properties fo:text-align="left"/>
      <style:text-properties fo:font-size="11pt" style:font-size-asian="11pt" style:font-size-complex="11pt"/>
    </style:style>
    <style:style style:family="table-cell" style:name="Cell80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91" style:parent-style-name="Table_20_Contents">
      <style:paragraph-properties fo:text-align="left"/>
    </style:style>
    <style:style style:family="text" style:name="T91_1">
      <style:text-properties fo:font-size="11pt" style:font-size-asian="11pt" style:font-size-complex="11pt"/>
    </style:style>
    <style:style style:family="table-cell" style:name="Cell81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92" style:parent-style-name="Table_20_Contents">
      <style:paragraph-properties fo:text-align="left"/>
    </style:style>
    <style:style style:family="text" style:name="T92_1">
      <style:text-properties fo:font-size="11pt" style:font-size-asian="11pt" style:font-size-complex="11pt"/>
    </style:style>
    <style:style style:family="table-cell" style:name="Cell82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93" style:parent-style-name="Table_20_Contents">
      <style:paragraph-properties fo:text-align="left"/>
    </style:style>
    <style:style style:family="text" style:name="T93_1">
      <style:text-properties fo:font-size="11pt" style:font-size-asian="11pt" style:font-size-complex="11pt"/>
    </style:style>
    <style:style style:family="table-cell" style:name="Cell83">
      <style:table-cell-properties fo:border-bottom="#000000 0.004cm solid" fo:border-left="#000000 0.004cm solid" fo:padding-bottom="0.097cm" fo:padding-left="0.097cm" fo:padding-right="0.097cm" fo:padding-top="0.097cm" fo:wrap-option="wrap" style:vertical-align="top"/>
    </style:style>
    <style:style style:family="paragraph" style:name="P94" style:parent-style-name="Table_20_Contents">
      <style:paragraph-properties fo:text-align="left"/>
    </style:style>
    <style:style style:family="text" style:name="T94_1">
      <style:text-properties fo:font-size="11pt" style:font-size-asian="11pt" style:font-size-complex="11pt"/>
    </style:style>
    <style:style style:family="table-cell" style:name="Cell84">
      <style:table-cell-properties fo:border-bottom="#000000 0.004cm solid" fo:border-left="#000000 0.004cm solid" fo:border-right="#000000 0.004cm solid" fo:padding-bottom="0.097cm" fo:padding-left="0.097cm" fo:padding-right="0.097cm" fo:padding-top="0.097cm" fo:wrap-option="wrap" style:vertical-align="top"/>
    </style:style>
    <style:style style:family="paragraph" style:name="P95" style:parent-style-name="Table_20_Contents">
      <style:paragraph-properties fo:text-align="left"/>
      <style:text-properties fo:font-size="11pt" style:font-size-asian="11pt" style:font-size-complex="11pt"/>
    </style:style>
    <style:style style:family="paragraph" style:name="P96" style:parent-style-name="Standard">
      <style:paragraph-properties fo:text-align="left"/>
    </style:style>
    <style:style style:family="paragraph" style:name="P97" style:parent-style-name="Standard">
      <style:paragraph-properties fo:text-align="left"/>
    </style:style>
    <style:style style:family="text" style:name="T97_1"/>
    <style:style style:family="text" style:name="T97_2"/>
    <style:style style:family="text" style:name="T97_3"/>
    <style:style style:family="text" style:name="T97_4"/>
    <style:style style:family="text" style:name="T97_5"/>
    <style:style style:family="paragraph" style:name="P98" style:parent-style-name="Standard">
      <style:paragraph-properties fo:text-align="left"/>
    </style:style>
    <style:style style:family="paragraph" style:name="P99" style:parent-style-name="Standard">
      <style:paragraph-properties fo:text-align="justify"/>
    </style:style>
    <style:style style:family="text" style:name="T99_1"/>
    <style:style style:family="text" style:name="T99_2"/>
    <style:style style:family="text" style:name="T99_3"/>
    <style:style style:family="paragraph" style:name="P100" style:parent-style-name="Standard">
      <style:paragraph-properties fo:text-align="justify"/>
    </style:style>
    <style:style style:family="text" style:name="T100_1"/>
    <style:style style:family="paragraph" style:name="P101" style:parent-style-name="Standard">
      <style:paragraph-properties fo:text-align="left"/>
    </style:style>
    <style:style style:family="paragraph" style:name="P102" style:parent-style-name="Standard">
      <style:paragraph-properties fo:text-align="justify"/>
    </style:style>
    <style:style style:family="text" style:name="T102_1"/>
    <style:style style:family="paragraph" style:name="P103" style:parent-style-name="Standard">
      <style:paragraph-properties fo:text-align="justify"/>
    </style:style>
    <style:style style:family="text" style:name="T103_1"/>
    <style:style style:family="paragraph" style:name="P104" style:parent-style-name="Standard">
      <style:paragraph-properties fo:text-align="justify"/>
    </style:style>
    <style:style style:family="paragraph" style:name="P105" style:parent-style-name="Standard">
      <style:paragraph-properties fo:text-align="justify"/>
    </style:style>
    <style:style style:family="paragraph" style:name="P106" style:parent-style-name="Standard">
      <style:paragraph-properties fo:text-align="justify"/>
    </style:style>
    <style:style style:family="paragraph" style:name="P107" style:parent-style-name="_5B_Normale_5D_">
      <style:paragraph-properties fo:text-align="center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07_1">
      <style:text-properties fo:font-weight="bold" style:font-name="Courier New" style:font-weight-asian="bold" style:font-weight-complex="bold"/>
    </style:style>
    <style:style style:family="paragraph" style:name="P108" style:parent-style-name="Standard">
      <style:paragraph-properties fo:text-align="center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fo:font-weight="bold" style:font-name="Courier New" style:font-weight-asian="bold" style:font-weight-complex="bold"/>
    </style:style>
    <style:style style:family="paragraph" style:name="P109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09_1">
      <style:text-properties style:font-name="Courier New"/>
    </style:style>
    <style:style style:family="paragraph" style:name="P110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style:font-name="Courier New"/>
    </style:style>
    <style:style style:family="paragraph" style:name="P111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11_1">
      <style:text-properties style:font-name="Courier New"/>
    </style:style>
    <style:style style:family="paragraph" style:name="P112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style:font-name="Courier New"/>
    </style:style>
    <style:style style:family="paragraph" style:name="P113" style:parent-style-name="_5B_Normale_5D_">
      <style:paragraph-properties fo:hyphenation-ladder-count="no-limit" fo:text-align="justify" style:text-autospace="none" style:writing-mode="lr-tb"/>
      <style:text-properties fo:hyphenate="false" fo:hyphenation-push-char-count="2" fo:hyphenation-remain-char-count="2"/>
    </style:style>
    <style:style style:family="text" style:name="T113_1">
      <style:text-properties style:font-name="Courier New" style:font-name-complex="Courier New"/>
    </style:style>
    <style:style style:family="paragraph" style:name="P114" style:parent-style-name="_5B_Normale_5D_">
      <style:paragraph-properties fo:hyphenation-ladder-count="no-limit" fo:text-align="justify" style:text-autospace="none" style:writing-mode="lr-tb"/>
      <style:text-properties fo:font-size="12pt" fo:hyphenate="false" fo:hyphenation-push-char-count="2" fo:hyphenation-remain-char-count="2" style:font-name="Courier New" style:font-name-asian="Arial" style:font-name-complex="Courier New" style:font-size-asian="12pt" style:font-size-complex="12pt" style:letter-kerning="true"/>
    </style:style>
    <style:style style:family="paragraph" style:name="P115" style:parent-style-name="_5B_Normale_5D_">
      <style:paragraph-properties fo:hyphenation-ladder-count="no-limit" fo:text-align="justify" style:text-autospace="none" style:writing-mode="lr-tb"/>
      <style:text-properties fo:hyphenate="false" fo:hyphenation-push-char-count="2" fo:hyphenation-remain-char-count="2"/>
    </style:style>
    <style:style style:family="text" style:name="T115_1">
      <style:text-properties fo:font-size="12pt" style:font-name="Courier New" style:font-name-asian="Arial" style:font-name-complex="Courier New" style:font-size-asian="12pt" style:font-size-complex="12pt" style:letter-kerning="true"/>
    </style:style>
    <style:style style:family="paragraph" style:name="P116" style:parent-style-name="_5B_Normale_5D_">
      <style:paragraph-properties fo:hyphenation-ladder-count="no-limit" fo:text-align="justify" style:text-autospace="none" style:writing-mode="lr-tb"/>
      <style:text-properties fo:hyphenate="false" fo:hyphenation-push-char-count="2" fo:hyphenation-remain-char-count="2"/>
    </style:style>
    <style:style style:family="text" style:name="T116_1">
      <style:text-properties fo:font-size="12pt" style:font-name="Courier New" style:font-name-asian="Arial" style:font-name-complex="Courier New" style:font-size-asian="12pt" style:font-size-complex="12pt" style:letter-kerning="true"/>
    </style:style>
    <style:style style:family="paragraph" style:name="P117" style:parent-style-name="_5B_Normale_5D_">
      <style:paragraph-properties fo:hyphenation-ladder-count="no-limit" fo:text-align="justify" style:text-autospace="none" style:writing-mode="lr-tb"/>
      <style:text-properties fo:hyphenate="false" fo:hyphenation-push-char-count="2" fo:hyphenation-remain-char-count="2"/>
    </style:style>
    <style:style style:family="text" style:name="T117_1">
      <style:text-properties fo:font-size="12pt" style:font-name="Courier New" style:font-name-asian="Arial" style:font-name-complex="Courier New" style:font-size-asian="12pt" style:font-size-complex="12pt" style:letter-kerning="true"/>
    </style:style>
    <style:style style:family="paragraph" style:name="P118" style:parent-style-name="_5B_Normale_5D_">
      <style:paragraph-properties fo:hyphenation-ladder-count="no-limit" fo:text-align="justify" style:text-autospace="none" style:writing-mode="lr-tb"/>
      <style:text-properties fo:hyphenate="false" fo:hyphenation-push-char-count="2" fo:hyphenation-remain-char-count="2"/>
    </style:style>
    <style:style style:family="text" style:name="T118_1">
      <style:text-properties fo:font-size="12pt" style:font-name="Courier New" style:font-name-asian="Arial" style:font-name-complex="Courier New" style:font-size-asian="12pt" style:font-size-complex="12pt" style:letter-kerning="true"/>
    </style:style>
    <style:style style:family="paragraph" style:name="P119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19_1">
      <style:text-properties style:font-name="Courier New"/>
    </style:style>
    <style:style style:family="paragraph" style:name="P120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20_1">
      <style:text-properties style:font-name="Courier New"/>
    </style:style>
    <style:style style:family="paragraph" style:name="P121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21_1">
      <style:text-properties style:font-name="Courier New"/>
    </style:style>
    <style:style style:family="paragraph" style:name="P122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22_1">
      <style:text-properties style:font-name="Courier New"/>
    </style:style>
    <style:style style:family="paragraph" style:name="P123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23_1">
      <style:text-properties style:font-name="Courier New"/>
    </style:style>
    <style:style style:family="paragraph" style:name="P124" style:parent-style-name="_5B_Normale_5D_">
      <style:paragraph-properties fo:text-align="left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style:font-name="Courier New"/>
    </style:style>
    <style:style style:family="table" style:name="Table4">
      <style:table-properties fo:margin-left="1.923cm" style:width="11.933cm" style:writing-mode="lr-tb" table:align="left"/>
    </style:style>
    <style:style style:family="table-column" style:name="Column13">
      <style:table-column-properties style:column-width="11.933cm" style:use-optimal-column-width="false"/>
    </style:style>
    <style:style style:family="table-row" style:name="Row13">
      <style:table-row-properties style:use-optimal-row-height="false"/>
    </style:style>
    <style:style style:family="table-cell" style:name="Cell85">
      <style:table-cell-properties fo:background-color="#c0c0c0" fo:border-bottom="#000000 0.009cm solid" fo:border-left="#000000 0.009cm solid" fo:border-right="#000000 0.009cm solid" fo:border-top="#000000 0.009cm solid" fo:padding-bottom="0.053cm" fo:padding-left="0.062cm" fo:padding-right="0.062cm" fo:padding-top="0.053cm" fo:wrap-option="wrap" style:vertical-align="top"/>
    </style:style>
    <style:style style:family="paragraph" style:name="P125" style:parent-style-name="_5B_Normale_5D_">
      <style:paragraph-properties fo:text-align="center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25_1">
      <style:text-properties fo:font-weight="bold" style:font-name="Courier New" style:font-weight-asian="bold"/>
    </style:style>
    <style:style style:family="paragraph" style:name="P126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style:font-name="Courier New"/>
    </style:style>
    <style:style style:family="paragraph" style:name="P127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27_1">
      <style:text-properties style:font-name="Courier New"/>
    </style:style>
    <style:style style:family="paragraph" style:name="P128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style:font-name="Courier New"/>
    </style:style>
    <style:style style:family="paragraph" style:name="P129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29_1">
      <style:text-properties style:font-name="Courier New"/>
    </style:style>
    <style:style style:family="paragraph" style:name="P130" style:parent-style-name="_5B_Normale_5D_">
      <style:paragraph-properties fo:text-align="center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30_1">
      <style:text-properties fo:font-size="14pt" fo:font-weight="bold" style:font-name="Courier New" style:font-size-asian="14pt" style:font-weight-asian="bold"/>
    </style:style>
    <style:style style:family="paragraph" style:name="P131" style:parent-style-name="_5B_Normale_5D_">
      <style:paragraph-properties fo:text-align="center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fo:font-size="14pt" fo:font-weight="bold" style:font-name="Courier New" style:font-size-asian="14pt" style:font-weight-asian="bold"/>
    </style:style>
    <style:style style:family="paragraph" style:name="P132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32_1">
      <style:text-properties style:font-name="Courier New"/>
    </style:style>
    <style:style style:family="paragraph" style:name="P133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33_1">
      <style:text-properties style:font-name="Courier New"/>
    </style:style>
    <style:style style:family="paragraph" style:name="P134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34_1">
      <style:text-properties style:font-name="Courier New"/>
    </style:style>
    <style:style style:family="paragraph" style:name="P135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35_1">
      <style:text-properties style:font-name="Courier New"/>
    </style:style>
    <style:style style:family="paragraph" style:name="P136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36_1">
      <style:text-properties style:font-name="Courier New"/>
    </style:style>
    <style:style style:family="paragraph" style:name="P137" style:parent-style-name="_5B_Normale_5D_">
      <style:paragraph-properties fo:text-align="justify"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</style:style>
    <style:style style:family="text" style:name="T137_1">
      <style:text-properties style:font-name="Courier New"/>
    </style:style>
    <style:style style:family="paragraph" style:name="P138" style:parent-style-name="Standard">
      <style:paragraph-properties fo:text-align="justify"/>
      <style:text-properties fo:font-size="11pt" fo:font-style="italic" fo:font-weight="bold" style:font-name="Courier New" style:font-name-asian="Courier New" style:font-name-complex="Courier New" style:font-size-asian="11pt" style:font-size-complex="11pt" style:font-style-asian="italic" style:font-weight-asian="bold"/>
    </style:style>
    <style:style style:family="paragraph" style:name="P139" style:parent-style-name="Standard">
      <style:paragraph-properties fo:text-align="justify"/>
    </style:style>
    <style:style style:family="text" style:name="T139_1">
      <style:text-properties fo:font-size="12pt" fo:font-style="italic" fo:font-weight="normal" style:font-name="Courier New" style:font-name-asian="Courier New" style:font-name-complex="Courier New" style:font-size-asian="12pt" style:font-size-complex="12pt" style:font-style-asian="italic" style:font-weight-asian="normal" style:font-weight-complex="normal"/>
    </style:style>
    <style:style style:family="paragraph" style:name="P140" style:parent-style-name="Standard">
      <style:paragraph-properties fo:text-align="justify"/>
    </style:style>
    <style:style style:family="paragraph" style:name="P141" style:parent-style-name="_5B_Normale_5D_">
      <style:paragraph-properties fo:text-align="justify"/>
    </style:style>
    <style:style style:family="text" style:name="T141_1">
      <style:text-properties fo:font-size="11pt" fo:font-style="italic" fo:font-weight="bold" style:font-name="Courier New" style:font-name-asian="Courier New" style:font-name-complex="Courier New" style:font-size-asian="11pt" style:font-size-complex="11pt" style:font-style-asian="italic" style:font-weight-asian="bold"/>
    </style:style>
    <style:style style:family="paragraph" style:name="P142" style:parent-style-name="Standard">
      <style:paragraph-properties fo:break-before="page" fo:line-height="100%" fo:text-align="center"/>
    </style:style>
    <style:style style:family="text" style:name="T142_1">
      <style:text-properties fo:font-weight="bold" style:font-weight-asian="bold" style:font-weight-complex="bold"/>
    </style:style>
    <style:style style:family="paragraph" style:name="P143" style:parent-style-name="Standard">
      <style:paragraph-properties fo:line-height="100%" fo:text-align="left"/>
    </style:style>
    <style:style style:family="paragraph" style:name="P144" style:parent-style-name="Table_20_Contents">
      <style:paragraph-properties fo:line-height="100%" fo:text-align="justify"/>
    </style:style>
    <style:style style:family="text" style:name="T144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45" style:parent-style-name="Table_20_Contents">
      <style:paragraph-properties fo:line-height="100%" fo:text-align="justify"/>
    </style:style>
    <style:style style:family="text" style:name="T145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46" style:parent-style-name="Table_20_Contents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47" style:parent-style-name="_5B_Normale_5D_">
      <style:paragraph-properties fo:line-height="100%" fo:text-align="justify"/>
    </style:style>
    <style:style style:family="text" style:name="T147_1">
      <style:text-properties fo:color="#000000" fo:font-size="12pt" fo:font-weight="normal" style:font-name="Courier New" style:font-name-asian="Courier New" style:font-name-complex="Times New Roman" style:font-size-asian="12pt" style:font-size-complex="12pt" style:font-weight-asian="normal" style:font-weight-complex="normal"/>
    </style:style>
    <style:style style:family="paragraph" style:name="P148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text" style:name="T148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49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text" style:name="T149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0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1" style:parent-style-name="Header">
      <style:paragraph-properties fo:line-height="100%" fo:text-align="justify"/>
    </style:style>
    <style:style style:family="text" style:name="T151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2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3" style:parent-style-name="Header">
      <style:paragraph-properties fo:line-height="100%" fo:text-align="justify"/>
    </style:style>
    <style:style style:family="text" style:name="T153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4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5" style:parent-style-name="Header">
      <style:paragraph-properties fo:line-height="100%" fo:text-align="justify"/>
    </style:style>
    <style:style style:family="text" style:name="T155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6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7" style:parent-style-name="Header">
      <style:paragraph-properties fo:line-height="100%" fo:text-align="justify"/>
    </style:style>
    <style:style style:family="text" style:name="T157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8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59" style:parent-style-name="Header">
      <style:paragraph-properties fo:line-height="100%" fo:text-align="justify"/>
    </style:style>
    <style:style style:family="text" style:name="T159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60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61" style:parent-style-name="Header">
      <style:paragraph-properties fo:line-height="100%" fo:text-align="justify"/>
    </style:style>
    <style:style style:family="text" style:name="T161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62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text" style:name="T162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63" style:parent-style-name="Header">
      <style:paragraph-properties fo:line-height="100%" fo:text-align="justify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text" style:name="T163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64" style:parent-style-name="Footer">
      <style:paragraph-properties fo:line-height="100%"/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65" style:parent-style-name="_5B_Normale_5D_">
      <style:paragraph-properties fo:line-height="100%" fo:text-align="justify"/>
    </style:style>
    <style:style style:family="text" style:name="T165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166" style:parent-style-name="Footer">
      <style:paragraph-properties fo:line-height="100%" fo:margin-bottom="0.212cm" fo:margin-top="0cm" fo:text-align="justify">
        <style:tab-stops>
          <style:tab-stop style:leader-style="none" style:position="1.27cm" style:type="left"/>
          <style:tab-stop style:leader-style="none" style:position="2.54cm" style:type="left"/>
          <style:tab-stop style:leader-style="none" style:position="3.81cm" style:type="left"/>
          <style:tab-stop style:leader-style="none" style:position="5.08cm" style:type="left"/>
          <style:tab-stop style:leader-style="none" style:position="6.35cm" style:type="left"/>
          <style:tab-stop style:leader-style="none" style:position="7.62cm" style:type="left"/>
          <style:tab-stop style:leader-style="none" style:position="8.5cm" style:type="center"/>
          <style:tab-stop style:leader-style="none" style:position="8.89cm" style:type="left"/>
          <style:tab-stop style:leader-style="none" style:position="10.16cm" style:type="left"/>
          <style:tab-stop style:leader-style="none" style:position="11.43cm" style:type="left"/>
          <style:tab-stop style:leader-style="none" style:position="12.7cm" style:type="left"/>
          <style:tab-stop style:leader-style="none" style:position="13.97cm" style:type="left"/>
          <style:tab-stop style:leader-style="none" style:position="15.24cm" style:type="left"/>
          <style:tab-stop style:leader-style="none" style:position="16.51cm" style:type="left"/>
          <style:tab-stop style:leader-style="none" style:position="17cm" style:type="right"/>
          <style:tab-stop style:leader-style="none" style:position="17.78cm" style:type="left"/>
        </style:tab-stops>
      </style:paragraph-properties>
      <style:text-properties fo:font-size="12pt" fo:font-weight="normal" style:font-name="Courier New" style:font-name-complex="Times New Roman" style:font-size-asian="12pt" style:font-size-complex="12pt" style:font-weight-asian="normal" style:font-weight-complex="normal"/>
    </style:style>
    <style:style style:family="paragraph" style:name="P167" style:parent-style-name="_5B_Normale_5D_">
      <style:paragraph-properties fo:line-height="100%" fo:text-align="justify"/>
    </style:style>
    <style:style style:family="text" style:name="T167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68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68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69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69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0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1" style:parent-style-name="_5B_Normale_5D_">
      <style:paragraph-properties fo:line-height="100%" fo:text-align="justify"/>
    </style:style>
    <style:style style:family="text" style:name="T171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2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72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3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73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4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74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5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75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6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76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7" style:parent-style-name="_5B_Normale_5D_">
      <style:paragraph-properties fo:line-height="100%" fo:margin-left="1.27cm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8" style:parent-style-name="_5B_Normale_5D_">
      <style:paragraph-properties fo:line-height="100%" fo:text-align="justify"/>
    </style:style>
    <style:style style:family="text" style:name="T178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79" style:parent-style-name="_5B_Normale_5D_">
      <style:paragraph-properties fo:line-height="100%" fo:text-align="justify"/>
      <style:text-properties fo:font-weight="normal" style:font-weight-asian="normal" style:font-weight-complex="normal"/>
    </style:style>
    <style:style style:family="paragraph" style:name="P180" style:parent-style-name="_5B_Normale_5D_">
      <style:paragraph-properties fo:line-height="100%" fo:text-align="justify"/>
    </style:style>
    <style:style style:family="text" style:name="T180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81" style:parent-style-name="_5B_Normale_5D_">
      <style:paragraph-properties fo:line-height="100%" fo:text-align="justify"/>
      <style:text-properties fo:font-weight="normal" style:font-weight-asian="normal" style:font-weight-complex="normal"/>
    </style:style>
    <style:style style:family="paragraph" style:name="P182" style:parent-style-name="_5B_Normale_5D_">
      <style:paragraph-properties fo:line-height="100%" fo:text-align="justify"/>
    </style:style>
    <style:style style:family="text" style:name="T182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83" style:parent-style-name="_5B_Normale_5D_">
      <style:paragraph-properties fo:line-height="100%" fo:text-align="justify"/>
      <style:text-properties fo:font-weight="normal" style:font-weight-asian="normal" style:font-weight-complex="normal"/>
    </style:style>
    <style:style style:family="paragraph" style:name="P184" style:parent-style-name="_5B_Normale_5D_">
      <style:paragraph-properties fo:line-height="100%" fo:text-align="justify"/>
    </style:style>
    <style:style style:family="text" style:name="T184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85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85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86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86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87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87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88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88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89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89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0" style:parent-style-name="_5B_Normale_5D_">
      <style:paragraph-properties fo:line-height="100%" fo:text-align="justify"/>
      <style:text-properties fo:font-weight="normal" style:font-weight-asian="normal" style:font-weight-complex="normal"/>
    </style:style>
    <style:style style:family="text" style:name="T190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1" style:parent-style-name="_5B_Normale_5D_">
      <style:paragraph-properties fo:line-height="100%" fo:text-align="center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2" style:parent-style-name="_5B_Normale_5D_">
      <style:paragraph-properties fo:line-height="100%" fo:text-align="center"/>
    </style:style>
    <style:style style:family="text" style:name="T192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3" style:parent-style-name="_5B_Normale_5D_">
      <style:paragraph-properties fo:line-height="100%" fo:text-align="center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4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94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5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95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6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196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7" style:parent-style-name="_5B_Normale_5D_">
      <style:paragraph-properties fo:line-height="100%" fo:margin-left="1.27cm" fo:text-align="justify"/>
    </style:style>
    <style:style style:family="text" style:name="T197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8" style:parent-style-name="_5B_Normale_5D_">
      <style:paragraph-properties fo:line-height="100%" fo:margin-left="1.27cm" fo:text-align="justify"/>
    </style:style>
    <style:style style:family="text" style:name="T198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199" style:parent-style-name="_5B_Normale_5D_">
      <style:paragraph-properties fo:line-height="100%" fo:margin-left="1.27cm" fo:text-align="justify"/>
    </style:style>
    <style:style style:family="text" style:name="T199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200" style:parent-style-name="_5B_Normale_5D_">
      <style:paragraph-properties fo:line-height="100%" fo:margin-left="1.27cm" fo:text-align="justify"/>
    </style:style>
    <style:style style:family="text" style:name="T200_1">
      <style:text-properties fo:font-weight="normal" style:font-weight-asian="normal" style:font-weight-complex="normal"/>
    </style:style>
    <style:style style:family="text" style:name="T200_2">
      <style:text-properties fo:font-weight="normal" style:font-name="Courier New" style:font-weight-asian="normal" style:font-weight-complex="normal"/>
    </style:style>
    <style:style style:family="paragraph" style:name="P201" style:parent-style-name="_5B_Normale_5D_">
      <style:paragraph-properties fo:line-height="100%" fo:margin-left="1.27cm" fo:text-align="justify"/>
    </style:style>
    <style:style style:family="text" style:name="T201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201_2">
      <style:text-properties fo:font-weight="normal" style:font-weight-asian="normal" style:font-weight-complex="normal"/>
    </style:style>
    <style:style style:family="paragraph" style:name="P202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202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203" style:parent-style-name="_5B_Normale_5D_">
      <style:paragraph-properties fo:line-height="100%" fo:text-align="justify"/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text" style:name="T203_1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204" style:parent-style-name="Header">
      <style:paragraph-properties fo:line-height="100%" fo:text-align="justify">
        <style:tab-stops>
          <style:tab-stop style:leader-style="none" style:position="1.27cm" style:type="left"/>
          <style:tab-stop style:leader-style="none" style:position="4.826cm" style:type="left"/>
          <style:tab-stop style:leader-style="none" style:position="6.096cm" style:type="left"/>
          <style:tab-stop style:leader-style="none" style:position="7.366cm" style:type="left"/>
          <style:tab-stop style:leader-style="none" style:position="8.5cm" style:type="center"/>
          <style:tab-stop style:leader-style="none" style:position="8.636cm" style:type="left"/>
          <style:tab-stop style:leader-style="none" style:position="9.906cm" style:type="left"/>
          <style:tab-stop style:leader-style="none" style:position="11.176cm" style:type="left"/>
          <style:tab-stop style:leader-style="none" style:position="12.446cm" style:type="left"/>
          <style:tab-stop style:leader-style="none" style:position="13.716cm" style:type="left"/>
          <style:tab-stop style:leader-style="none" style:position="14.986cm" style:type="left"/>
          <style:tab-stop style:leader-style="none" style:position="16.256cm" style:type="left"/>
          <style:tab-stop style:leader-style="none" style:position="17cm" style:type="right"/>
          <style:tab-stop style:leader-style="none" style:position="17.526cm" style:type="left"/>
          <style:tab-stop style:leader-style="none" style:position="18.796cm" style:type="left"/>
          <style:tab-stop style:leader-style="none" style:position="19.05cm" style:type="left"/>
        </style:tab-stops>
      </style:paragraph-properties>
    </style:style>
    <style:style style:family="text" style:name="T204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205" style:parent-style-name="Header">
      <style:paragraph-properties fo:line-height="100%" fo:text-align="justify">
        <style:tab-stops>
          <style:tab-stop style:leader-style="none" style:position="1.27cm" style:type="left"/>
          <style:tab-stop style:leader-style="none" style:position="4.826cm" style:type="left"/>
          <style:tab-stop style:leader-style="none" style:position="6.096cm" style:type="left"/>
          <style:tab-stop style:leader-style="none" style:position="7.366cm" style:type="left"/>
          <style:tab-stop style:leader-style="none" style:position="8.5cm" style:type="center"/>
          <style:tab-stop style:leader-style="none" style:position="8.636cm" style:type="left"/>
          <style:tab-stop style:leader-style="none" style:position="9.906cm" style:type="left"/>
          <style:tab-stop style:leader-style="none" style:position="11.176cm" style:type="left"/>
          <style:tab-stop style:leader-style="none" style:position="12.446cm" style:type="left"/>
          <style:tab-stop style:leader-style="none" style:position="13.716cm" style:type="left"/>
          <style:tab-stop style:leader-style="none" style:position="14.986cm" style:type="left"/>
          <style:tab-stop style:leader-style="none" style:position="16.256cm" style:type="left"/>
          <style:tab-stop style:leader-style="none" style:position="17cm" style:type="right"/>
          <style:tab-stop style:leader-style="none" style:position="17.526cm" style:type="left"/>
          <style:tab-stop style:leader-style="none" style:position="18.796cm" style:type="left"/>
          <style:tab-stop style:leader-style="none" style:position="19.05cm" style:type="left"/>
        </style:tab-stops>
      </style:paragraph-properties>
    </style:style>
    <style:style style:family="text" style:name="T205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206" style:parent-style-name="Header">
      <style:paragraph-properties fo:line-height="100%" fo:text-align="justify">
        <style:tab-stops>
          <style:tab-stop style:leader-style="none" style:position="1.27cm" style:type="left"/>
          <style:tab-stop style:leader-style="none" style:position="4.826cm" style:type="left"/>
          <style:tab-stop style:leader-style="none" style:position="6.096cm" style:type="left"/>
          <style:tab-stop style:leader-style="none" style:position="7.366cm" style:type="left"/>
          <style:tab-stop style:leader-style="none" style:position="8.5cm" style:type="center"/>
          <style:tab-stop style:leader-style="none" style:position="8.636cm" style:type="left"/>
          <style:tab-stop style:leader-style="none" style:position="9.906cm" style:type="left"/>
          <style:tab-stop style:leader-style="none" style:position="11.176cm" style:type="left"/>
          <style:tab-stop style:leader-style="none" style:position="12.446cm" style:type="left"/>
          <style:tab-stop style:leader-style="none" style:position="13.716cm" style:type="left"/>
          <style:tab-stop style:leader-style="none" style:position="14.986cm" style:type="left"/>
          <style:tab-stop style:leader-style="none" style:position="16.256cm" style:type="left"/>
          <style:tab-stop style:leader-style="none" style:position="17cm" style:type="right"/>
          <style:tab-stop style:leader-style="none" style:position="17.526cm" style:type="left"/>
          <style:tab-stop style:leader-style="none" style:position="18.796cm" style:type="left"/>
          <style:tab-stop style:leader-style="none" style:position="19.05cm" style:type="left"/>
        </style:tab-stops>
      </style:paragraph-properties>
    </style:style>
    <style:style style:family="text" style:name="T206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paragraph" style:name="P207" style:parent-style-name="Header">
      <style:paragraph-properties fo:line-height="100%" fo:text-align="justify">
        <style:tab-stops>
          <style:tab-stop style:leader-style="none" style:position="1.27cm" style:type="left"/>
          <style:tab-stop style:leader-style="none" style:position="4.826cm" style:type="left"/>
          <style:tab-stop style:leader-style="none" style:position="6.096cm" style:type="left"/>
          <style:tab-stop style:leader-style="none" style:position="7.366cm" style:type="left"/>
          <style:tab-stop style:leader-style="none" style:position="8.5cm" style:type="center"/>
          <style:tab-stop style:leader-style="none" style:position="8.636cm" style:type="left"/>
          <style:tab-stop style:leader-style="none" style:position="9.906cm" style:type="left"/>
          <style:tab-stop style:leader-style="none" style:position="11.176cm" style:type="left"/>
          <style:tab-stop style:leader-style="none" style:position="12.446cm" style:type="left"/>
          <style:tab-stop style:leader-style="none" style:position="13.716cm" style:type="left"/>
          <style:tab-stop style:leader-style="none" style:position="14.986cm" style:type="left"/>
          <style:tab-stop style:leader-style="none" style:position="16.256cm" style:type="left"/>
          <style:tab-stop style:leader-style="none" style:position="17cm" style:type="right"/>
          <style:tab-stop style:leader-style="none" style:position="17.526cm" style:type="left"/>
          <style:tab-stop style:leader-style="none" style:position="18.796cm" style:type="left"/>
          <style:tab-stop style:leader-style="none" style:position="19.05cm" style:type="left"/>
        </style:tab-stops>
      </style:paragraph-properties>
    </style:style>
    <style:style style:family="text" style:name="T207_1">
      <style:text-properties fo:font-size="12pt" fo:font-weight="normal" style:font-name="Courier New" style:font-size-asian="12pt" style:font-size-complex="12pt" style:font-weight-asian="normal" style:font-weight-complex="normal"/>
    </style:style>
    <style:style style:family="text" style:name="T207_2">
      <style:text-properties fo:font-size="12pt" fo:font-weight="normal" style:font-name="Courier New" style:font-name-asian="Arial" style:font-size-asian="12pt" style:font-size-complex="12pt" style:font-weight-asian="normal" style:font-weight-complex="normal"/>
    </style:style>
    <style:style style:family="paragraph" style:name="P208" style:parent-style-name="Standard">
      <style:paragraph-properties fo:line-height="100%" fo:text-align="justify"/>
    </style:style>
    <style:style style:family="paragraph" style:name="P209" style:parent-style-name="Standard">
      <style:paragraph-properties fo:line-height="100%" fo:text-align="justify"/>
      <style:text-properties fo:font-weight="normal" style:font-weight-asian="normal" style:font-weight-complex="normal"/>
    </style:style>
    <style:style style:family="paragraph" style:name="P210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1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2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3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4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5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6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7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8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19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20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21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22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23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24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25" style:parent-style-name="Standard">
      <style:paragraph-properties fo:text-align="left"/>
    </style:style>
    <style:style style:family="text" style:name="T225_1">
      <style:text-properties fo:font-weight="normal" style:font-weight-asian="normal" style:font-weight-complex="normal"/>
    </style:style>
    <style:style style:family="paragraph" style:name="P226" style:parent-style-name="Standard">
      <style:paragraph-properties fo:text-align="left"/>
      <style:text-properties fo:font-weight="normal" style:font-weight-asian="normal" style:font-weight-complex="normal"/>
    </style:style>
    <style:style style:family="table" style:name="Table5">
      <style:table-properties fo:margin-left="0cm" style:width="17cm" style:writing-mode="lr-tb" table:align="left"/>
    </style:style>
    <style:style style:family="table-column" style:name="Column14">
      <style:table-column-properties style:column-width="8.5cm" style:use-optimal-column-width="false"/>
    </style:style>
    <style:style style:family="table-column" style:name="Column15">
      <style:table-column-properties style:column-width="8.5cm" style:use-optimal-column-width="false"/>
    </style:style>
    <style:style style:family="table-row" style:name="Row14">
      <style:table-row-properties style:use-optimal-row-height="false"/>
    </style:style>
    <style:style style:family="table-cell" style:name="Cell86">
      <style:table-cell-properties fo:padding-bottom="0.097cm" fo:padding-left="0.097cm" fo:padding-right="0.097cm" fo:padding-top="0.097cm" fo:wrap-option="wrap" style:vertical-align="top"/>
    </style:style>
    <style:style style:family="paragraph" style:name="P227" style:parent-style-name="Table_20_Contents">
      <style:paragraph-properties fo:text-align="center"/>
    </style:style>
    <style:style style:family="text" style:name="T227_1">
      <style:text-properties fo:font-weight="normal" style:font-weight-asian="normal" style:font-weight-complex="normal"/>
    </style:style>
    <style:style style:family="text" style:name="T227_2">
      <style:text-properties fo:font-weight="normal" style:font-weight-asian="normal" style:font-weight-complex="normal"/>
    </style:style>
    <style:style style:family="table-cell" style:name="Cell87">
      <style:table-cell-properties fo:padding-bottom="0.097cm" fo:padding-left="0.097cm" fo:padding-right="0.097cm" fo:padding-top="0.097cm" fo:wrap-option="wrap" style:vertical-align="top"/>
    </style:style>
    <style:style style:family="paragraph" style:name="P228" style:parent-style-name="Table_20_Contents">
      <style:paragraph-properties fo:text-align="center"/>
    </style:style>
    <style:style style:family="text" style:name="T228_1">
      <style:text-properties fo:font-weight="normal" style:font-weight-asian="normal" style:font-weight-complex="normal"/>
    </style:style>
    <style:style style:family="text" style:name="T228_2">
      <style:text-properties fo:font-weight="normal" style:font-weight-asian="normal" style:font-weight-complex="normal"/>
    </style:style>
    <style:style style:family="table-row" style:name="Row15">
      <style:table-row-properties style:use-optimal-row-height="false"/>
    </style:style>
    <style:style style:family="table-cell" style:name="Cell88">
      <style:table-cell-properties fo:padding-bottom="0.097cm" fo:padding-left="0.097cm" fo:padding-right="0.097cm" fo:padding-top="0.097cm" fo:wrap-option="wrap" style:vertical-align="top"/>
    </style:style>
    <style:style style:family="paragraph" style:name="P229" style:parent-style-name="Table_20_Contents">
      <style:paragraph-properties fo:text-align="center"/>
    </style:style>
    <style:style style:family="text" style:name="T229_1">
      <style:text-properties fo:font-weight="normal" style:font-weight-asian="normal" style:font-weight-complex="normal"/>
    </style:style>
    <style:style style:family="table-cell" style:name="Cell89">
      <style:table-cell-properties fo:padding-bottom="0.097cm" fo:padding-left="0.097cm" fo:padding-right="0.097cm" fo:padding-top="0.097cm" fo:wrap-option="wrap" style:vertical-align="top"/>
    </style:style>
    <style:style style:family="paragraph" style:name="P230" style:parent-style-name="Table_20_Contents">
      <style:paragraph-properties fo:text-align="center"/>
    </style:style>
    <style:style style:family="text" style:name="T230_1">
      <style:text-properties fo:font-weight="normal" style:font-weight-asian="normal" style:font-weight-complex="normal"/>
    </style:style>
    <style:style style:family="paragraph" style:name="P231" style:parent-style-name="Standard">
      <style:paragraph-properties fo:text-align="left"/>
      <style:text-properties fo:font-weight="normal" style:font-weight-asian="normal" style:font-weight-complex="normal"/>
    </style:style>
    <style:style style:family="paragraph" style:name="P232" style:parent-style-name="Standard">
      <style:paragraph-properties fo:text-align="left"/>
      <style:text-properties fo:font-weight="normal" style:font-weight-asian="normal" style:font-weight-complex="normal"/>
    </style:style>
  </office:automatic-styles>
  <office:body>
    <office:text>
      <text:p text:style-name="P1"/>
      <text:p text:style-name="P2"/>
      <table:table table:name="Tabella2"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draw:frame draw:style-name="FR1" draw:z-index="0" svg:height="1.672cm" svg:width="1.312cm" svg:x="0cm" svg:y="0cm" text:anchor-type="char"><draw:image xlink:actuate="onLoad" xlink:href="Pictures/image1.png" xlink:show="embed" xlink:type="simple"/></draw:frame></text:p>
          </table:table-cell>
          <table:table-cell table:style-name="Cell2">
            <text:p text:style-name="P4"><text:span text:style-name="T4_1">COMUNE<text:s/>DI<text:s/>SAN<text:s/>MAURO<text:s/>PASCOLI</text:span></text:p>
            <text:p text:style-name="P5"><text:span text:style-name="T5_1">Provincia<text:s/>di<text:s/>Forl�<text:s/>–<text:s/>Cesena</text:span></text:p>
            <text:p text:style-name="P6"/>
            <text:p text:style-name="P7"/>
          </table:table-cell>
        </table:table-row>
      </table:table>
      <text:p text:style-name="P8"><text:span text:style-name="T8_1">CONSIGLIO<text:s/>COMUNALE</text:span></text:p>
      <text:p text:style-name="P9"><text:span text:style-name="T9_1">DELIBERA<text:s/>NUMERO<text:s/></text:span><text:bookmark-start text:name="NUM"/><text:span text:style-name="T9_2">31</text:span><text:bookmark-end text:name="NUM"/><text:span text:style-name="T9_3"><text:s/>DEL<text:s/></text:span><text:bookmark-start text:name="DATA"/><text:span text:style-name="T9_4">29/07/2026</text:span><text:bookmark-end text:name="DATA"/></text:p>
      <table:table table:name="Tabella1" table:style-name="Table2">
        <table:table-column table:style-name="Column3"/>
        <table:table-column table:style-name="Column4"/>
        <table:table-row table:style-name="Row2">
          <table:table-cell table:style-name="Cell3">
            <text:p text:style-name="P10"><text:span text:style-name="T10_1">OGGETTO:</text:span></text:p>
          </table:table-cell>
          <table:table-cell table:style-name="Cell4">
            <text:p text:style-name="P11"><text:bookmark-start text:name="oggetto"/><text:span text:style-name="T11_1">MODIFICA<text:s/>“REGOLAMENTO<text:s/>PER<text:s/>L’ESERCIZIO<text:s/>DEL<text:s/>COMMERCIO<text:s/>SU<text:s/>AREE<text:s/>PUBBLICHE<text:s/>NEL<text:s/>TERRITORIO<text:s/>COMUNALE<text:s/>AI<text:s/>SENSI<text:s/>DEL<text:s/>D.LGS.<text:s/>31/03/1998,<text:s/>N.114<text:s/>E<text:s/>DELLA<text:s/>L.R.<text:s/>25/06/1999<text:s/>N.12<text:s/>E<text:s/>SUCCESSIVE<text:s/>DISPOSIZIONI”<text:s/>E<text:s/>SOPPRESSIONE<text:s/>DELLA<text:s/>FIERA<text:s/>DENOMINATA<text:s/>“SAGRA<text:s/>DI<text:s/>FERRAGOSTO”<text:s/>E<text:s/>CONSEGUENTI<text:s/>DETERMINAZIONI<text:s/>IN<text:s/>MATERIA<text:s/>DI<text:s/>COMMERCIO<text:s/>SU<text:s/>AREE<text:s/>PUBBLICHE.</text:span><text:bookmark-end text:name="oggetto"/></text:p>
          </table:table-cell>
        </table:table-row>
      </table:table>
      <text:p text:style-name="P12"/>
      <text:p text:style-name="P13"><text:span text:style-name="T13_1">L'anno<text:s/></text:span><text:bookmark-start text:name="anno_lettere"/><text:span text:style-name="T13_2">duemilaventisei</text:span><text:bookmark-end text:name="anno_lettere"/><text:span text:style-name="T13_3">,<text:s/>il<text:s/>giorno<text:s/></text:span><text:bookmark-start text:name="giorno_lettere"/><text:span text:style-name="T13_4">ventinove</text:span><text:bookmark-end text:name="giorno_lettere"/><text:span text:style-name="T13_5"><text:s/>del<text:s/>mese<text:s/>di<text:s/></text:span><text:bookmark-start text:name="mese_lettere"/><text:span text:style-name="T13_6">Luglio</text:span><text:bookmark-end text:name="mese_lettere"/><text:span text:style-name="T13_7"><text:s/>alle<text:s/>ore<text:s/></text:span><text:bookmark-start text:name="ora_seduta"/><text:span text:style-name="T13_8">20:10</text:span><text:bookmark-end text:name="ora_seduta"/><text:span text:style-name="T13_9"><text:s/>in<text:s/>San<text:s/>Mauro<text:s/>Pascoli,<text:s/>presso<text:s/>la<text:s/>Residenza<text:s/>Municipale,<text:s/>convocato<text:s/>dal<text:s/>Sindaco<text:s/>con<text:s/>avviso<text:s/>prot.<text:s/>n.<text:s/>11865<text:s/>del<text:s/>24/07/2026,<text:s/>si<text:s/>�<text:s/>riunito<text:s/>il<text:s/>Consiglio<text:s/>Comunale<text:s/>in<text:s/>seduta<text:s/></text:span><text:bookmark-start text:name="tipo_seduta"/><text:span text:style-name="T13_10">pubblica</text:span><text:bookmark-end text:name="tipo_seduta"/><text:span text:style-name="T13_11"><text:s/>1^<text:s/>convocazione<text:s/>ed<text:s/>in<text:s/>sessione<text:s/></text:span><text:bookmark-start text:name="tipo_sessione"/><text:span text:style-name="T13_12">straordinaria</text:span><text:bookmark-end text:name="tipo_sessione"/><text:span text:style-name="T13_13">.</text:span></text:p>
      <text:p text:style-name="P14"><text:span text:style-name="T14_1"><text:tab/></text:span></text:p>
      <text:p text:style-name="P15"><text:span text:style-name="T15_1">Risultano<text:s/>all'appello,<text:s/>oltre<text:s/>al<text:s/>Sindaco<text:s/></text:span><text:bookmark-start text:name="firma_pre"/><text:span text:style-name="T15_2">Avv.<text:s/>Moris<text:s/>Guidi</text:span><text:bookmark-end text:name="firma_pre"/><text:span text:style-name="T15_3">,<text:s/>che<text:s/>assume<text:s/>la<text:s/>presidenza,<text:s/>i<text:s/>Signori<text:s/>Consiglieri:</text:span></text:p>
      <table:table table:name="Tabella_Componenti" table:style-name="Table3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3">
          <table:table-cell table:style-name="Cell5">
            <text:p text:style-name="P16"/>
          </table:table-cell>
          <table:table-cell table:style-name="Cell6">
            <text:p text:style-name="P17"/>
          </table:table-cell>
          <table:table-cell table:style-name="Cell7">
            <text:p text:style-name="P18"><text:span text:style-name="T18_1">Pres</text:span></text:p>
          </table:table-cell>
          <table:table-cell table:style-name="Cell8">
            <text:p text:style-name="P19"><text:span text:style-name="T19_1">Ass</text:span></text:p>
          </table:table-cell>
          <table:table-cell table:style-name="Cell9">
            <text:p text:style-name="P20"/>
          </table:table-cell>
          <table:table-cell table:style-name="Cell10">
            <text:p text:style-name="P21"/>
          </table:table-cell>
          <table:table-cell table:style-name="Cell11">
            <text:p text:style-name="P22"><text:span text:style-name="T22_1">Pres</text:span></text:p>
          </table:table-cell>
          <table:table-cell table:style-name="Cell12">
            <text:p text:style-name="P23"><text:span text:style-name="T23_1">Ass</text:span></text:p>
          </table:table-cell>
        </table:table-row>
        <table:table-row table:style-name="Row4">
          <table:table-cell table:style-name="Cell13">
            <text:p text:style-name="P24"><text:span text:style-name="T24_1">1</text:span></text:p>
          </table:table-cell>
          <table:table-cell table:style-name="Cell14">
            <text:p text:style-name="P25"><text:span text:style-name="T25_1">GUIDI<text:s/>MORIS</text:span></text:p>
          </table:table-cell>
          <table:table-cell table:style-name="Cell15">
            <text:p text:style-name="P26"><text:span text:style-name="T26_1">X</text:span></text:p>
          </table:table-cell>
          <table:table-cell table:style-name="Cell16">
            <text:p text:style-name="P27"/>
          </table:table-cell>
          <table:table-cell table:style-name="Cell17">
            <text:p text:style-name="P28"><text:span text:style-name="T28_1">10</text:span></text:p>
          </table:table-cell>
          <table:table-cell table:style-name="Cell18">
            <text:p text:style-name="P29"><text:span text:style-name="T29_1">EVANGELISTA<text:s/>GIANLUCA</text:span></text:p>
          </table:table-cell>
          <table:table-cell table:style-name="Cell19">
            <text:p text:style-name="P30"><text:span text:style-name="T30_1">X</text:span></text:p>
          </table:table-cell>
          <table:table-cell table:style-name="Cell20">
            <text:p text:style-name="P31"/>
          </table:table-cell>
        </table:table-row>
        <table:table-row table:style-name="Row5">
          <table:table-cell table:style-name="Cell21">
            <text:p text:style-name="P32"><text:span text:style-name="T32_1">2</text:span></text:p>
          </table:table-cell>
          <table:table-cell table:style-name="Cell22">
            <text:p text:style-name="P33"><text:span text:style-name="T33_1">BIANCHINI<text:s/>TIZIANO</text:span></text:p>
          </table:table-cell>
          <table:table-cell table:style-name="Cell23">
            <text:p text:style-name="P34"><text:span text:style-name="T34_1">X</text:span></text:p>
          </table:table-cell>
          <table:table-cell table:style-name="Cell24">
            <text:p text:style-name="P35"/>
          </table:table-cell>
          <table:table-cell table:style-name="Cell25">
            <text:p text:style-name="P36"><text:span text:style-name="T36_1">11</text:span></text:p>
          </table:table-cell>
          <table:table-cell table:style-name="Cell26">
            <text:p text:style-name="P37"><text:span text:style-name="T37_1">BARDUCCI<text:s/>AZZURRA</text:span></text:p>
          </table:table-cell>
          <table:table-cell table:style-name="Cell27">
            <text:p text:style-name="P38"><text:span text:style-name="T38_1">X</text:span></text:p>
          </table:table-cell>
          <table:table-cell table:style-name="Cell28">
            <text:p text:style-name="P39"/>
          </table:table-cell>
        </table:table-row>
        <table:table-row table:style-name="Row6">
          <table:table-cell table:style-name="Cell29">
            <text:p text:style-name="P40"><text:span text:style-name="T40_1">3</text:span></text:p>
          </table:table-cell>
          <table:table-cell table:style-name="Cell30">
            <text:p text:style-name="P41"><text:span text:style-name="T41_1">ALESSANDRI<text:s/>ALBERT</text:span></text:p>
          </table:table-cell>
          <table:table-cell table:style-name="Cell31">
            <text:p text:style-name="P42"><text:span text:style-name="T42_1">X</text:span></text:p>
          </table:table-cell>
          <table:table-cell table:style-name="Cell32">
            <text:p text:style-name="P43"/>
          </table:table-cell>
          <table:table-cell table:style-name="Cell33">
            <text:p text:style-name="P44"><text:span text:style-name="T44_1">12</text:span></text:p>
          </table:table-cell>
          <table:table-cell table:style-name="Cell34">
            <text:p text:style-name="P45"><text:span text:style-name="T45_1">RIZZO<text:s/>MICHELE</text:span></text:p>
          </table:table-cell>
          <table:table-cell table:style-name="Cell35">
            <text:p text:style-name="P46"><text:span text:style-name="T46_1">X</text:span></text:p>
          </table:table-cell>
          <table:table-cell table:style-name="Cell36">
            <text:p text:style-name="P47"/>
          </table:table-cell>
        </table:table-row>
        <table:table-row table:style-name="Row7">
          <table:table-cell table:style-name="Cell37">
            <text:p text:style-name="P48"><text:span text:style-name="T48_1">4</text:span></text:p>
          </table:table-cell>
          <table:table-cell table:style-name="Cell38">
            <text:p text:style-name="P49"><text:span text:style-name="T49_1">MARONI<text:s/>LISA</text:span></text:p>
          </table:table-cell>
          <table:table-cell table:style-name="Cell39">
            <text:p text:style-name="P50"><text:span text:style-name="T50_1">X</text:span></text:p>
          </table:table-cell>
          <table:table-cell table:style-name="Cell40">
            <text:p text:style-name="P51"/>
          </table:table-cell>
          <table:table-cell table:style-name="Cell41">
            <text:p text:style-name="P52"><text:span text:style-name="T52_1">13</text:span></text:p>
          </table:table-cell>
          <table:table-cell table:style-name="Cell42">
            <text:p text:style-name="P53"><text:span text:style-name="T53_1">PIERONI<text:s/>RICCARDO</text:span></text:p>
          </table:table-cell>
          <table:table-cell table:style-name="Cell43">
            <text:p text:style-name="P54"><text:span text:style-name="T54_1">X</text:span></text:p>
          </table:table-cell>
          <table:table-cell table:style-name="Cell44">
            <text:p text:style-name="P55"/>
          </table:table-cell>
        </table:table-row>
        <table:table-row table:style-name="Row8">
          <table:table-cell table:style-name="Cell45">
            <text:p text:style-name="P56"><text:span text:style-name="T56_1">5</text:span></text:p>
          </table:table-cell>
          <table:table-cell table:style-name="Cell46">
            <text:p text:style-name="P57"><text:span text:style-name="T57_1">CASADEI<text:s/>KATIA</text:span></text:p>
          </table:table-cell>
          <table:table-cell table:style-name="Cell47">
            <text:p text:style-name="P58"><text:span text:style-name="T58_1">X</text:span></text:p>
          </table:table-cell>
          <table:table-cell table:style-name="Cell48">
            <text:p text:style-name="P59"/>
          </table:table-cell>
          <table:table-cell table:style-name="Cell49">
            <text:p text:style-name="P60"><text:span text:style-name="T60_1">14</text:span></text:p>
          </table:table-cell>
          <table:table-cell table:style-name="Cell50">
            <text:p text:style-name="P61"><text:span text:style-name="T61_1">PASCUZZI<text:s/>SIMONE</text:span></text:p>
          </table:table-cell>
          <table:table-cell table:style-name="Cell51">
            <text:p text:style-name="P62"/>
          </table:table-cell>
          <table:table-cell table:style-name="Cell52">
            <text:p text:style-name="P63"><text:span text:style-name="T63_1">AG</text:span></text:p>
          </table:table-cell>
        </table:table-row>
        <table:table-row table:style-name="Row9">
          <table:table-cell table:style-name="Cell53">
            <text:p text:style-name="P64"><text:span text:style-name="T64_1">6</text:span></text:p>
          </table:table-cell>
          <table:table-cell table:style-name="Cell54">
            <text:p text:style-name="P65"><text:span text:style-name="T65_1">MERCIARI<text:s/>FAUSTO</text:span></text:p>
          </table:table-cell>
          <table:table-cell table:style-name="Cell55">
            <text:p text:style-name="P66"/>
          </table:table-cell>
          <table:table-cell table:style-name="Cell56">
            <text:p text:style-name="P67"><text:span text:style-name="T67_1">AG</text:span></text:p>
          </table:table-cell>
          <table:table-cell table:style-name="Cell57">
            <text:p text:style-name="P68"><text:span text:style-name="T68_1">15</text:span></text:p>
          </table:table-cell>
          <table:table-cell table:style-name="Cell58">
            <text:p text:style-name="P69"><text:span text:style-name="T69_1">MARCANTONI<text:s/>MILENA</text:span></text:p>
          </table:table-cell>
          <table:table-cell table:style-name="Cell59">
            <text:p text:style-name="P70"><text:span text:style-name="T70_1">X</text:span></text:p>
          </table:table-cell>
          <table:table-cell table:style-name="Cell60">
            <text:p text:style-name="P71"/>
          </table:table-cell>
        </table:table-row>
        <table:table-row table:style-name="Row10">
          <table:table-cell table:style-name="Cell61">
            <text:p text:style-name="P72"><text:span text:style-name="T72_1">7</text:span></text:p>
          </table:table-cell>
          <table:table-cell table:style-name="Cell62">
            <text:p text:style-name="P73"><text:span text:style-name="T73_1">PRESTI<text:s/>STEFANIA</text:span></text:p>
          </table:table-cell>
          <table:table-cell table:style-name="Cell63">
            <text:p text:style-name="P74"><text:span text:style-name="T74_1">X</text:span></text:p>
          </table:table-cell>
          <table:table-cell table:style-name="Cell64">
            <text:p text:style-name="P75"/>
          </table:table-cell>
          <table:table-cell table:style-name="Cell65">
            <text:p text:style-name="P76"><text:span text:style-name="T76_1">16</text:span></text:p>
          </table:table-cell>
          <table:table-cell table:style-name="Cell66">
            <text:p text:style-name="P77"><text:span text:style-name="T77_1">MARSEGLIA<text:s/>DOMENICO</text:span></text:p>
          </table:table-cell>
          <table:table-cell table:style-name="Cell67">
            <text:p text:style-name="P78"><text:span text:style-name="T78_1">X</text:span></text:p>
          </table:table-cell>
          <table:table-cell table:style-name="Cell68">
            <text:p text:style-name="P79"/>
          </table:table-cell>
        </table:table-row>
        <table:table-row table:style-name="Row11">
          <table:table-cell table:style-name="Cell69">
            <text:p text:style-name="P80"><text:span text:style-name="T80_1">8</text:span></text:p>
          </table:table-cell>
          <table:table-cell table:style-name="Cell70">
            <text:p text:style-name="P81"><text:span text:style-name="T81_1">GORI<text:s/>SILVIA</text:span></text:p>
          </table:table-cell>
          <table:table-cell table:style-name="Cell71">
            <text:p text:style-name="P82"><text:span text:style-name="T82_1">X</text:span></text:p>
          </table:table-cell>
          <table:table-cell table:style-name="Cell72">
            <text:p text:style-name="P83"/>
          </table:table-cell>
          <table:table-cell table:style-name="Cell73">
            <text:p text:style-name="P84"><text:span text:style-name="T84_1">17</text:span></text:p>
          </table:table-cell>
          <table:table-cell table:style-name="Cell74">
            <text:p text:style-name="P85"><text:span text:style-name="T85_1">DELLACHIESA<text:s/>FRANCESCO</text:span></text:p>
          </table:table-cell>
          <table:table-cell table:style-name="Cell75">
            <text:p text:style-name="P86"><text:span text:style-name="T86_1">X</text:span></text:p>
          </table:table-cell>
          <table:table-cell table:style-name="Cell76">
            <text:p text:style-name="P87"/>
          </table:table-cell>
        </table:table-row>
        <table:table-row table:style-name="Row12">
          <table:table-cell table:style-name="Cell77">
            <text:p text:style-name="P88"><text:span text:style-name="T88_1">9</text:span></text:p>
          </table:table-cell>
          <table:table-cell table:style-name="Cell78">
            <text:p text:style-name="P89"><text:span text:style-name="T89_1">STEFANI<text:s/>ENRICA</text:span></text:p>
          </table:table-cell>
          <table:table-cell table:style-name="Cell79">
            <text:p text:style-name="P90"/>
          </table:table-cell>
          <table:table-cell table:style-name="Cell80">
            <text:p text:style-name="P91"><text:span text:style-name="T91_1">AG</text:span></text:p>
          </table:table-cell>
          <table:table-cell table:style-name="Cell81">
            <text:p text:style-name="P92"><text:span text:style-name="T92_1">18</text:span></text:p>
          </table:table-cell>
          <table:table-cell table:style-name="Cell82">
            <text:p text:style-name="P93"><text:span text:style-name="T93_1">MONTANARI<text:s/>THOMAS</text:span></text:p>
          </table:table-cell>
          <table:table-cell table:style-name="Cell83">
            <text:p text:style-name="P94"><text:span text:style-name="T94_1">X</text:span></text:p>
          </table:table-cell>
          <table:table-cell table:style-name="Cell84">
            <text:p text:style-name="P95"/>
          </table:table-cell>
        </table:table-row>
      </table:table>
      <text:p text:style-name="P96"/>
      <text:p text:style-name="P97"><text:span text:style-name="T97_1">Partecipa,<text:s/>il<text:s/></text:span><text:bookmark-start text:name="titolo_assiste"/><text:span text:style-name="T97_2">Segretario<text:s/>Generale</text:span><text:bookmark-end text:name="titolo_assiste"/><text:span text:style-name="T97_3"><text:s/></text:span><text:bookmark-start text:name="firma_assiste"/><text:span text:style-name="T97_4">Dott.ssa<text:s/>Ilaria<text:s/>Favero</text:span><text:bookmark-end text:name="firma_assiste"/><text:span text:style-name="T97_5">.</text:span></text:p>
      <text:p text:style-name="P98"/>
      <text:p text:style-name="P99"><text:span text:style-name="T99_1">Il<text:s/>Presidente<text:s/></text:span><text:bookmark-start text:name="firma_presi"/><text:span text:style-name="T99_2">Avv.<text:s/>Moris<text:s/>Guidi</text:span><text:bookmark-end text:name="firma_presi"/><text:span text:style-name="T99_3">,<text:s/>constatato<text:s/>il<text:s/>numero<text:s/>legale,<text:s/>dichiara<text:s/>l'apertura<text:s/>della<text:s/>seduta<text:s/>e<text:s/>nomina<text:s/>scrutatori<text:s/>i<text:s/>Sigg.ri:</text:span></text:p>
      <text:p text:style-name="P100"><text:bookmark-start text:name="scrutatori"/><text:bookmark-end text:name="scrutatori"/><text:span text:style-name="T100_1">Pieroni<text:s/>Riccardo,<text:s/>Casadei<text:s/>Katia<text:s/>e<text:s/>Marcantoni<text:s/>Milena.</text:span></text:p>
      <text:p text:style-name="P101"/>
      <text:p text:style-name="P102"><text:span text:style-name="T102_1">Sono<text:s/>presenti<text:s/>al<text:s/>punto<text:s/>in<text:s/>discussione:<text:s/>l’Assessore<text:s/>esterno<text:s/>Sig.ra<text:s/>Stefania<text:s/>Presti.</text:span></text:p>
      <text:p text:style-name="P103"><text:span text:style-name="T103_1"><text:s/></text:span></text:p>
      <text:p text:style-name="P104"/>
      <text:p text:style-name="P105"/>
      <text:p text:style-name="P106"/>
      <text:p text:style-name="P107"><text:span text:style-name="T107_1">IL<text:s/>CONSIGLIO<text:s/>COMUNALE</text:span></text:p>
      <text:p text:style-name="P108"/>
      <text:p text:style-name="P109"><text:span text:style-name="T109_1">Vista<text:s text:c="2"/>la<text:s text:c="2"/>proposta<text:s/>di<text:s/>deliberazione<text:s/>allegata;<text:s text:c="2"/></text:span></text:p>
      <text:p text:style-name="P110"/>
      <text:p text:style-name="P111"><text:span text:style-name="T111_1">Visti<text:s text:c="2"/>i<text:s/>pareri<text:s text:c="2"/>espressi<text:s/>ai<text:s/>sensi<text:s/>e<text:s/>per<text:s/>gli<text:s/>effetti<text:s/>dell'art.49<text:s/>del<text:s/>D.Lgs<text:s text:c="2"/>267/2000;</text:span></text:p>
      <text:p text:style-name="P112"/>
      <text:p text:style-name="P113"><text:span text:style-name="T113_1">Dato<text:s/>atto<text:s/>che<text:s/>la<text:s/>proposta<text:s text:c="2"/>di<text:s/>deliberazione<text:s/>di<text:s/>cui<text:s/>in<text:s/>oggetto<text:s/>�<text:s/>stata<text:s/>sottoposta<text:s/>con<text:s/>esito<text:s/>favorevole<text:s/>al<text:s/>parere<text:s/>della<text:s/>Commissione<text:s/>Consiliare<text:s/>Affari<text:s/>Generali<text:s/>in<text:s/>data<text:s/>27/07/2026;</text:span></text:p>
      <text:p text:style-name="P114"/>
      <text:p text:style-name="P115"><text:span text:style-name="T115_1">Il<text:s/>Sindaco<text:s/>introduce<text:s/>il<text:s/>punto<text:s/>iscritto<text:s/>all’ordine<text:s/>del<text:s/>giorno<text:s/>e<text:s/>cede<text:s/>la<text:s/>parola<text:s/>all’Assessore<text:s/>Presti,<text:s/>la<text:s/>quale<text:s/>illustra<text:s/>il<text:s/>contenuto<text:s/>della<text:s/>proposta<text:s/>di<text:s/>modifica<text:s/>del<text:s/>Regolamento,<text:s/>evidenziando<text:s/>come<text:s/>l’intervento<text:s/>sia<text:s/>finalizzato<text:s/>anche<text:s/>a<text:s/>favorire<text:s/>il<text:s/>rilancio<text:s/>dell’evento.<text:line-break/><text:line-break/>Interviene<text:s/>il<text:s/>Consigliere<text:s/>di<text:s/>minoranza,<text:s/>Montanari,<text:s/>il<text:s/>quale<text:s/>esprime<text:s/>condivisione<text:s/>rispetto<text:s/>alla<text:s/>scelta<text:s/>dell’Amministrazione<text:s/>e<text:s/>propone<text:s/>di<text:s/>valutare<text:s/>interventi<text:s/>anche<text:s/>in<text:s/>relazione<text:s/>ai<text:s/>mercati<text:s/>del<text:s/>venerd�<text:s/>sera,<text:s/>al<text:s/>fine<text:s/>di<text:s/>elevarne<text:s/>la<text:s/>qualit�<text:s/>e<text:s/>favorire<text:s/>una<text:s/>maggiore<text:s/>presenza<text:s/>di<text:s/>prodotti<text:s/>locali.</text:span></text:p>
      <text:p text:style-name="P116"><text:span text:style-name="T116_1"><text:line-break/>L’Assessore<text:s/>Presti<text:s/>fornisce<text:s/>alcuni<text:s/>chiarimenti<text:s/>in<text:s/>merito<text:s/>alla<text:s/>proposta<text:s/>di<text:s/>deliberazione<text:s/>e<text:s/>alle<text:s/>osservazioni<text:s/>formulate<text:s/>dal<text:s/>consigliere<text:s/>Montanari.</text:span></text:p>
      <text:p text:style-name="P117"><text:span text:style-name="T117_1"><text:line-break/>Non<text:s/>essendovi<text:s/>ulteriori<text:s/>interventi,<text:s/>si<text:s/>procede<text:s/>con<text:s/>la<text:s/>votazione<text:s/>della<text:s/>proposta.</text:span></text:p>
      <text:p text:style-name="P118"><text:span text:style-name="T118_1"><text:s/></text:span></text:p>
      <text:p text:style-name="P119"><text:span text:style-name="T119_1">Effettuata<text:s/>la<text:s/>votazione<text:s/>in<text:s/>forma<text:s/>palese<text:s/>per<text:s/>alzata<text:s/>di<text:s/>mano<text:s/>con<text:s/>il<text:s/>seguente<text:s/>esito:</text:span></text:p>
      <text:p text:style-name="P120"><text:span text:style-name="T120_1">Presenti<text:s/>n.14</text:span></text:p>
      <text:p text:style-name="P121"><text:span text:style-name="T121_1">Favorevoli<text:s/>n.14</text:span></text:p>
      <text:p text:style-name="P122"><text:span text:style-name="T122_1">Contrari<text:s/>\\<text:s text:c="2"/></text:span></text:p>
      <text:p text:style-name="P123"><text:span text:style-name="T123_1">Astenuti<text:s/>\\</text:span></text:p>
      <text:p text:style-name="P124"/>
      <table:table table:name="Tabella5" table:style-name="Table4">
        <table:table-column table:style-name="Column13"/>
        <table:table-row table:style-name="Row13">
          <table:table-cell table:style-name="Cell85">
            <text:p text:style-name="P125"><text:span text:style-name="T125_1">D<text:s/>E<text:s/>L<text:s/>I<text:s/>B<text:s/>E<text:s/>R<text:s/>A</text:span></text:p>
          </table:table-cell>
        </table:table-row>
      </table:table>
      <text:p text:style-name="P126"/>
      <text:p text:style-name="P127"><text:span text:style-name="T127_1">1)<text:s text:c="2"/>di<text:s/>approvare<text:s/>la<text:s/>proposta<text:s/>di<text:s/>deliberazione<text:s/>allegata.</text:span></text:p>
      <text:p text:style-name="P128"/>
      <text:p text:style-name="P129"><text:span text:style-name="T129_1">Successivamente,</text:span></text:p>
      <text:p text:style-name="P130"><text:span text:style-name="T130_1">IL<text:s/>CONSIGLIO<text:s/>COMUNALE</text:span></text:p>
      <text:p text:style-name="P131"/>
      <text:p text:style-name="P132"><text:span text:style-name="T132_1">Con<text:s/>successiva<text:s/>e<text:s/>separata<text:s/>votazione<text:s/>resa<text:s/>per<text:s/>alzata<text:s/>di<text:s/>mano<text:s/>da<text:s/>parte<text:s/>dei<text:s/>consiglieri<text:s/>presenti<text:s/>e<text:s/>votanti<text:s/>con<text:s/>il<text:s/>seguente<text:s/>esito:</text:span></text:p>
      <text:p text:style-name="P133"><text:span text:style-name="T133_1">Presenti<text:s/>n.14</text:span></text:p>
      <text:p text:style-name="P134"><text:span text:style-name="T134_1">Favorevoli<text:s/>n.14</text:span></text:p>
      <text:p text:style-name="P135"><text:span text:style-name="T135_1">Contrari<text:s/>\\<text:s text:c="2"/></text:span></text:p>
      <text:p text:style-name="P136"><text:span text:style-name="T136_1">Astenuti<text:s/>\\</text:span></text:p>
      <text:p text:style-name="P137"><text:span text:style-name="T137_1">dichiara<text:s/>la<text:s/>presente<text:s/>deliberazione<text:s/>immediatamente<text:s/>eseguibile,<text:s/>ai<text:s/>sensi<text:s/>dell'art.<text:s/>134,<text:s/>comma<text:s/>4,<text:s/>del<text:s/>D.Lgs.<text:s/>267/2000.</text:span></text:p>
      <text:p text:style-name="P138"/>
      <text:p text:style-name="P139"><text:span text:style-name="T139_1">La<text:s/>seduta<text:s/>termina<text:s/>alle<text:s/>ore<text:s/>21:40.</text:span></text:p>
      <text:p text:style-name="P140"/>
      <text:p text:style-name="P141"><text:span text:style-name="T141_1">Ai<text:s/>sensi<text:s/>dell'art.26<text:s/>bis<text:s/>comma<text:s/>1<text:s/>del<text:s/>vigente<text:s/>Regolamento<text:s/>sul<text:s/>funzionamento<text:s/>del<text:s/>Consiglio<text:s/>Comunale,<text:s/>gli<text:s/>interventi<text:s/>dei<text:s/>consiglieri<text:s/>vengono<text:s/>integralmente<text:s/>registrati<text:s/>e<text:s/>conservati<text:s/>su<text:s/>supporto<text:s/>informatico<text:s/>presso<text:s/>l'Ufficio<text:s/>Segreteria,<text:s/>quale<text:s/>verbale<text:s/>della<text:s/>seduta</text:span></text:p>
      <text:p text:style-name="P142"><text:span text:style-name="T142_1">IL<text:s/>CONSIGLIO<text:s/>COMUNALE</text:span></text:p>
      <text:p text:style-name="P143"/>
      <text:p text:style-name="P144"><text:bookmark-start text:name="testo_proposta"/><text:span text:style-name="T144_1">CONSIDERATO<text:s/>che<text:s/>al<text:s/>Consiglio<text:s/>Comunale<text:s/>sono<text:s/>attribuite<text:s/>le<text:s/>funzioni<text:s/>di<text:s/>cui<text:s/>all’art.42,<text:s/>comma<text:s/>2,<text:s/>lettera<text:s/>a<text:s/>del<text:s/>D.Lgs.<text:s/>267/2000,<text:s/>il<text:s/>quale<text:s/>stabilisce<text:s/>che<text:s/>“Il<text:s/>consiglio<text:s/>ha<text:s/>competenza<text:s/>limitatamente<text:s/>ai<text:s/>seguenti<text:s/>atti<text:s/>fondamentali:</text:span></text:p>
      <text:p text:style-name="P145"><text:span text:style-name="T145_1">a)<text:s/>statuti<text:s/>dell'ente<text:s/>e<text:s/>delle<text:s/>aziende<text:s/>speciali,<text:s/>regolamenti<text:s/>salva<text:s/>l'ipotesi<text:s/>di<text:s/>cui<text:s/>all'articolo<text:s/>48,<text:s/>comma<text:s/>3,<text:s/>criteri<text:s/>generali<text:s/>in<text:s/>materia<text:s/>di<text:s/>ordinamento<text:s/>degli<text:s/>uffici<text:s/>e<text:s/>dei<text:s/>servizi”;</text:span></text:p>
      <text:p text:style-name="P146"/>
      <text:p text:style-name="P147"><text:span text:style-name="T147_1">PREMESSO<text:s/>che:</text:span><text:bookmark-start text:name="testo_proposta_0"/></text:p>
      <text:list text:style-name="LS3" xml:id="list0">
        <text:list-item>
          <text:p text:style-name="P148"><text:span text:style-name="T148_1">il<text:s/>Comune<text:s/>di<text:s/>San<text:s/>Mauro<text:s/>Pascoli<text:s/>ha<text:s/>istituito<text:s/>la<text:s/>fiera<text:s/>denominata<text:s/>“SAGRA<text:s/>DI<text:s/>FERRAGOSTO”,<text:s/>prevista<text:s/>annualmente<text:s/>in<text:s/>data<text:s/>15<text:s/>agosto,<text:s/>come<text:s/>risulta<text:s/>dal<text:s/>calendario<text:s/>comunale<text:s/>delle<text:s/>manifestazioni<text:s/>fieristiche<text:s/>descritto<text:s/>al<text:s/>Capo<text:s/>V<text:s/>art.<text:s/>21<text:s/>del<text:s/>“Regolamento<text:s/>per<text:s/>l’esercizio<text:s/>del<text:s/>commercio<text:s/>su<text:s/>aree<text:s/>pubbliche<text:s/>nel<text:s/>territorio<text:s/>comunale<text:s/>ai<text:s/>sensi<text:s/>del<text:s/>D.Lgs.<text:s/>31/03/1998,<text:s/>n.<text:s/>114<text:s/>e<text:s/>della<text:s/>L.R.<text:s/>25/06/1999<text:s/>n.<text:s/>12<text:s/>e<text:s/>successive<text:s/>disposizioni”<text:s/>approvato<text:s/>con<text:s/>Delibera<text:s/>di<text:s/>C.C.<text:s/>n.<text:s/>76<text:s/>del<text:s/>30/11/01<text:s/>e<text:s/>modificato<text:s/>con<text:s/>Delibera<text:s/>di<text:s/>C.C.<text:s/>n.<text:s/>12<text:s/>del<text:s/>14/03/08,<text:s/>n.79<text:s/>del<text:s/>22/12/22,<text:s/>n.37<text:s/>del<text:s/>08/06/23<text:s/>e<text:s/>n.<text:s/>44<text:s/>del<text:s/>28/07/2023;</text:span></text:p>
        </text:list-item>
        <text:list-item>
          <text:p text:style-name="P149"><text:span text:style-name="T149_1">il<text:s/>"Regolamento<text:s/>per<text:s/>l’esercizio<text:s/>del<text:s/>commercio<text:s/>su<text:s/>aree<text:s/>pubbliche<text:s/>nel<text:s/>territorio<text:s/>comunale",<text:s/>prevedeva<text:s/>una<text:s/>dotazione<text:s/>organica<text:s/>originaria<text:s/>di<text:s/>n.<text:s/>16<text:s/>posteggi<text:s/>complessivi<text:s/>per<text:s/>i<text:s/>quali<text:s/>sono<text:s/>stati<text:s/>assegnati<text:s/>posteggi<text:s/>per<text:s/>l’esercizio<text:s/>del<text:s/>commercio<text:s/>su<text:s/>aree<text:s/>pubbliche,<text:s/>con<text:s/>rilascio<text:s/>di<text:s/>autorizzazioni<text:s/>di<text:s/>tipo<text:s/>A<text:s/>e<text:s/>relative<text:s/>concessioni<text:s/>di<text:s/>posteggio;</text:span></text:p>
        </text:list-item>
      </text:list>
      <text:p text:style-name="P150"/>
      <text:p text:style-name="P151"><text:span text:style-name="T151_1">DATO<text:s/>ATTO<text:s/>che,<text:s/>a<text:s/>cavallo<text:s/>tra<text:s/>la<text:s/>fine<text:s/>dell’anno<text:s/>2022<text:s/>e<text:s/>la<text:s/>prima<text:s/>met�<text:s/>dell’anno<text:s/>2023,<text:s/>l’Amministrazione<text:s/>Comunale<text:s/>ha<text:s/>eseguito<text:s/>significativi<text:s/>interventi<text:s/>strutturali<text:s/>di<text:s/>rifacimento,<text:s/>riqualificazione<text:s/>e<text:s/>pedonalizzazione<text:s/>del<text:s/>lungomare<text:s/>di<text:s/>San<text:s/>Mauro<text:s/>Mare,<text:s/>con<text:s/>particolare<text:s/>riferimento<text:s/>al<text:s/>Viale<text:s/>Ruggero<text:s/>Pascoli,<text:s/>sede<text:s/>storica<text:s/>dello<text:s/>svolgimento<text:s/>della<text:s/>fiera<text:s/>sopra<text:s/>citata;</text:span></text:p>
      <text:p text:style-name="P152"/>
      <text:p text:style-name="P153"><text:span text:style-name="T153_1">CONSIDERATO<text:s/>che<text:s/>tali<text:s/>lavori<text:s/>pubblici<text:s/>hanno<text:s/>modificato<text:s/>in<text:s/>via<text:s/>permanente<text:s/>l'assetto<text:s/>urbano<text:s/>della<text:s/>zona<text:s/>mare,<text:s/>determinando<text:s/>una<text:s/>drastica<text:s/>riduzione<text:s/>degli<text:s/>spazi<text:s/>fisici<text:s/>idonei<text:s/>alla<text:s/>sosta<text:s/>e<text:s/>al<text:s/>posizionamento<text:s/>dei<text:s/>banchi<text:s/>del<text:s/>commercio<text:s/>ambulante<text:s/>e<text:s/>impedendo,<text:s/>di<text:s/>fatto,<text:s/>la<text:s/>ricollocazione<text:s/>in<text:s/>sicurezza<text:s/>dei<text:s/>16<text:s/>stalli<text:s/>originari;</text:span></text:p>
      <text:p text:style-name="P154"/>
      <text:p text:style-name="P155"><text:span text:style-name="T155_1">VISTA<text:s/>la<text:s/>Deliberazione<text:s/>del<text:s/>Consiglio<text:s/>Comunale<text:s/>n.<text:s/>37<text:s/>in<text:s/>data<text:s/>08/06/2023,<text:s/>con<text:s/>la<text:s/>quale<text:s/>l'Ente<text:s/>ha<text:s/>recepito<text:s/>lo<text:s/>stato<text:s/>di<text:s/>fatto<text:s/>conseguente<text:s/>al<text:s/>termine<text:s/>dei<text:s/>citati<text:s/>cantieri<text:s/>stradali<text:s/>sul<text:s/>lungomare,<text:s/>disponendo<text:s/>i<text:s/>primi<text:s/>necessari<text:s/>spostamenti<text:s/>logistici<text:s/>dei<text:s/>mercati<text:s/>stagionali;</text:span></text:p>
      <text:p text:style-name="P156"/>
      <text:p text:style-name="P157"><text:span text:style-name="T157_1">VISTA,<text:s/>in<text:s/>particolare,<text:s/>la<text:s/>Deliberazione<text:s/>del<text:s/>Consiglio<text:s/>Comunale<text:s/>n.<text:s/>44<text:s/>in<text:s/>data<text:s/>28/07/2023,<text:s/>avente<text:s/>ad<text:s/>oggetto<text:s/>le<text:s/>modifiche<text:s/>al<text:s/>regolamento<text:s/>del<text:s/>commercio<text:s/>su<text:s/>aree<text:s/>pubbliche<text:s/>e<text:s/>lo<text:s/>spostamento<text:s/>temporaneo<text:s/>della<text:s/>fiera<text:s/>"Sagra<text:s/>di<text:s/>Ferragosto"<text:s/>nella<text:s/>nuova<text:s/>sede<text:s/>di<text:s/>Via<text:s/>Marina,<text:s/>provvedimento<text:s/>con<text:s/>il<text:s/>quale<text:s/>–<text:s/>preso<text:s/>atto<text:s/>dei<text:s/>vincoli<text:s/>insormontabili<text:s/>di<text:s/>spazio<text:s/>e<text:s/>per<text:s/>ragioni<text:s/>di<text:s/>sicurezza<text:s/>e<text:s/>viabilit�<text:s/>–<text:s/>si<text:s/>�<text:s/>proceduto<text:s/>alla<text:s/>formale<text:s/>riduzione<text:s/>della<text:s/>dotazione<text:s/>della<text:s/>fiera<text:s/>da<text:s/>n.<text:s/>16<text:s/>a<text:s/>n.<text:s/>7<text:s/>posteggi<text:s/>complessivi;</text:span></text:p>
      <text:p text:style-name="P158"/>
      <text:p text:style-name="P159"><text:span text:style-name="T159_1">CONSTATATO<text:s/>che<text:s/>la<text:s/>predetta<text:s/>configurazione<text:s/>ridotta<text:s/>a<text:s/>n.<text:s/>7<text:s/>posteggi<text:s/>ha<text:s/>evidenziato<text:s/>il<text:s/>venir<text:s/>meno<text:s/>dell'originaria<text:s/>capacit�<text:s/>attrattiva,<text:s/>della<text:s/>sostenibilit�<text:s/>organizzativa<text:s/>e<text:s/>della<text:s/>rilevanza<text:s/>promozionale<text:s/>dell'evento,<text:s/>rendendo<text:s/>non<text:s/>pi�<text:s/>funzionale<text:s/>il<text:s/>mantenimento<text:s/>della<text:s/>fiera<text:s/>stessa<text:s/>nell'offerta<text:s/>turistica<text:s/>e<text:s/>commerciale<text:s/>del<text:s/>territorio;</text:span></text:p>
      <text:p text:style-name="P160"/>
      <text:p text:style-name="P161"><text:span text:style-name="T161_1">DATO<text:s/>ATTO<text:s/>che:</text:span></text:p>
      <text:list text:style-name="LS4" xml:id="list2">
        <text:list-item>
          <text:p text:style-name="P162"><text:span text:style-name="T162_1">ripetutamente<text:s/>nel<text:s/>corso<text:s/>degli<text:s/>ultimi<text:s text:c="2"/>anni<text:s/>si<text:s/>sono<text:s/>verificate<text:s/>assenze<text:s/>dei<text:s/>titolari<text:s/>dei<text:s/>posteggi<text:s/>con<text:s/>la<text:s/>conseguente<text:s/>presenza<text:s/>di<text:s/>un<text:s/>numero<text:s/>ancora<text:s/>pi�<text:s/>limitato<text:s/>di<text:s/>espositori;</text:span></text:p>
        </text:list-item>
        <text:list-item>
          <text:p text:style-name="P163"><text:span text:style-name="T163_1">l'incidenza<text:s/>sul<text:s/>gettito<text:s/>previsto<text:s/>del<text:s/>canone<text:s/>di<text:s/>occupazione<text:s/>pubblica<text:s/>�<text:s/>da<text:s/>considerarsi<text:s/>dunque<text:s/>irrisoria<text:s/>per<text:s/>cui<text:s/>non<text:s/>si<text:s/>ritiene<text:s/>di<text:s/>dover<text:s/>procedere<text:s/>ad<text:s/>una<text:s/>riduzione<text:s/>della<text:s/>previsione<text:s/>di<text:s/>entrata;</text:span></text:p>
        </text:list-item>
      </text:list>
      <text:p text:style-name="P164"/>
      <text:p text:style-name="P165"><text:span text:style-name="T165_1">CONSIDERATO<text:s/>che<text:s/>la<text:s/>permanenza<text:s/>della<text:s/>fiera<text:s/>nel<text:s/>calendario<text:s/>comunale<text:s/>non<text:s/>risulta<text:s/>pi�<text:s/>coerente<text:s/>con<text:s/>le<text:s/>esigenze<text:s/>di<text:s/>razionalizzazione<text:s/>dell’offerta<text:s/>commerciale<text:s/>e<text:s/>con<text:s/>i<text:s/>principi<text:s/>di<text:s/>efficacia<text:s/>ed<text:s/>economicit�<text:s/>dell’azione<text:s/>amministrativa;</text:span></text:p>
      <text:p text:style-name="P166"/>
      <text:p text:style-name="P167"><text:span text:style-name="T167_1">RITENUTO:</text:span></text:p>
      <text:list text:style-name="LS5" xml:id="list4">
        <text:list-item>
          <text:p text:style-name="P168"><text:span text:style-name="T168_1">Stante<text:s/>opportuno<text:s/>procedere<text:s/>alla<text:s/>soppressione<text:s/>definitiva<text:s/>della<text:s/>fiera<text:s/>“SAGRA<text:s/>DI<text:s/>FERRAGOSTO”<text:s/>a<text:s/>decorrere<text:s/>dall’anno<text:s/>2026;</text:span></text:p>
        </text:list-item>
        <text:list-item>
          <text:p text:style-name="P169"><text:span text:style-name="T169_1">di<text:s/>dare<text:s/>atto<text:s/>che<text:s/>la<text:s/>soppressione<text:s/>della<text:s/>fiera<text:s/>comporta<text:s/>la<text:s/>cessazione<text:s/>dei<text:s/>posteggi<text:s/>ad<text:s/>essa<text:s/>collegati<text:s/>e<text:s/>la<text:s/>conseguente<text:s/>perdita<text:s/>di<text:s/>efficacia<text:s/>delle<text:s/>autorizzazioni<text:s/>e<text:s/>concessioni<text:s/>rilasciate<text:s/>esclusivamente<text:s/>per<text:s/>tale<text:s/>manifestazione,<text:s/>secondo<text:s/>quanto<text:s/>previsto<text:s/>dalla<text:s/>normativa<text:s/>vigente;</text:span></text:p>
        </text:list-item>
      </text:list>
      <text:p text:style-name="P170"/>
      <text:p text:style-name="P171"><text:span text:style-name="T171_1">DATO<text:s/>ATTO<text:s/>che,<text:s/>conseguentemente,<text:s/>vengono<text:s/>modificati<text:s/>i<text:s/>seguenti<text:s/>articoli:</text:span></text:p>
      <text:list text:style-name="LS6" xml:id="list6">
        <text:list-item>
          <text:p text:style-name="P172"><text:span text:style-name="T172_1">l’art.<text:s/>15<text:s/>comma<text:s/>2<text:s/>del<text:s/>Capo<text:s/>I<text:s/>“Concomitanza<text:s/>del<text:s/>mercato<text:s/>con<text:s/>fiere<text:s/>o<text:s/>festivit�”;</text:span></text:p>
        </text:list-item>
        <text:list-item>
          <text:p text:style-name="P173"><text:span text:style-name="T173_1">l’art.<text:s/>21<text:s/>del<text:s/>Capo<text:s/>V,<text:s/>comma<text:s/>1<text:s/>lettera<text:s/>f)<text:s/>”Calendario<text:s/>delle<text:s/>fiere<text:s/>e<text:s/>delle<text:s/>manifestazioni”;</text:span></text:p>
        </text:list-item>
        <text:list-item>
          <text:p text:style-name="P174"><text:span text:style-name="T174_1">l’art.<text:s/>22<text:s/>comma<text:s/>1<text:s/>lettera<text:s/>f)<text:s/>“Aree<text:s/>specializzate<text:s/>delle<text:s/>manifestazioni<text:s/>fieristiche”;</text:span></text:p>
        </text:list-item>
        <text:list-item>
          <text:p text:style-name="P175"><text:span text:style-name="T175_1">l’art.<text:s/>29<text:s/>comma<text:s/>2<text:s/>“Concomitanza<text:s/>del<text:s/>mercato<text:s/>con<text:s/>fiere<text:s/>o<text:s/>festivit�;</text:span></text:p>
        </text:list-item>
        <text:list-item>
          <text:p text:style-name="P176"><text:span text:style-name="T176_1">l’allegato<text:s/>“Sagra<text:s/>di<text:s/>Ferragosto”(allegato<text:s/>sub.<text:s/>B<text:s/>alla<text:s/>Deliberazione<text:s/>n.44<text:s/>del<text:s/>28.07.2023)</text:span></text:p>
        </text:list-item>
      </text:list>
      <text:p text:style-name="P177"/>
      <text:p text:style-name="P178"><text:span text:style-name="T178_1">ACQUISITO<text:s/>il<text:s/>parere<text:s/>favorevole<text:s/>di<text:s/>regolarit�<text:s/>tecnica<text:s/>in<text:s/>ordine<text:s/>alla<text:s/>regolarit�<text:s/>e<text:s/>correttezza<text:s/>dell’azione<text:s/>amministrativa,<text:s/>parte<text:s/>integrante<text:s/>dell'atto,<text:s/>espresso<text:s/>dal<text:s/>Responsabile<text:s/>del<text:s/>Servizio<text:s/>interessato<text:s/>ai<text:s/>sensi<text:s/>degli<text:s/>artt.49<text:s/>–<text:s/>1�<text:s/>comma<text:s/>–<text:s/>e<text:s/>147<text:s/>bis<text:s/>del<text:s/>D.Lgs.<text:s/>n.267/2000;</text:span></text:p>
      <text:p text:style-name="P179"/>
      <text:p text:style-name="P180"><text:span text:style-name="T180_1">ACQUISITO<text:s/>il<text:s/>parere<text:s/>di<text:s/>regolarit�<text:s/>contabile<text:s/>favorevole,<text:s/>ex<text:s/>art.49,<text:s/>comma<text:s/>1,<text:s/>del<text:s/>D.Lgs<text:s/>18.08.2000,<text:s/>n.267<text:s/>da<text:s/>parte<text:s/>del<text:s/>Responsabile<text:s/>del<text:s/>Settore<text:s/>Contabile;</text:span></text:p>
      <text:p text:style-name="P181"/>
      <text:p text:style-name="P182"><text:span text:style-name="T182_1">VISTO<text:s/>che<text:s/>il<text:s/>Responsabile<text:s/>della<text:s/>proposta<text:s/>dichiara,<text:s/>ai<text:s/>sensi<text:s/>e<text:s/>per<text:s/>gli<text:s/>effetti<text:s/>del<text:s/>D.P.R.<text:s/>445/2000,<text:s/>di<text:s/>non<text:s/>trovarsi<text:s/>in<text:s/>una<text:s/>situazione<text:s/>di<text:s/>conflitto<text:s/>di<text:s/>interesse,<text:s/>anche<text:s/>potenziale,<text:s/>come<text:s/>disposto<text:s/>dall'art.6<text:s/>del<text:s/>Codice<text:s/>di<text:s/>Comportamento,<text:s/>approvato<text:s/>con<text:s/>D.P.R.<text:s/>n.62/2013;</text:span></text:p>
      <text:p text:style-name="P183"/>
      <text:p text:style-name="P184"><text:span text:style-name="T184_1">RICHIAMATI:</text:span></text:p>
      <text:list text:style-name="LS7" xml:id="list11">
        <text:list-item>
          <text:p text:style-name="P185"><text:span text:style-name="T185_1">lo<text:s/>Statuto<text:s/>del<text:s/>Comune;</text:span></text:p>
        </text:list-item>
        <text:list-item>
          <text:p text:style-name="P186"><text:span text:style-name="T186_1">il<text:s/>regolamento<text:s/>degli<text:s/>Uffici<text:s/>e<text:s/>Servizi<text:s/>vigente<text:s/>e<text:s/>successive<text:s/>modifiche<text:s/>e<text:s/>integrazioni;</text:span></text:p>
        </text:list-item>
        <text:list-item>
          <text:p text:style-name="P187"><text:span text:style-name="T187_1">il<text:s/>TUEL<text:s/>267/2000;</text:span></text:p>
        </text:list-item>
        <text:list-item>
          <text:p text:style-name="P188"><text:span text:style-name="T188_1">il<text:s/>D.Lgs.<text:s/>31<text:s/>marzo<text:s/>1998,<text:s/>n.<text:s/>114;</text:span></text:p>
        </text:list-item>
        <text:list-item>
          <text:p text:style-name="P189"><text:span text:style-name="T189_1">la<text:s/>L.R.<text:s/>Emilia-Romagna<text:s/>n.<text:s/>12<text:s/>del<text:s/>25/06/1999<text:s/>in<text:s/>materia<text:s/>di<text:s/>commercio<text:s/>su<text:s/>aree<text:s/>pubbliche;</text:span></text:p>
        </text:list-item>
        <text:list-item>
          <text:p text:style-name="P190"><text:span text:style-name="T190_1">il<text:s/>vigente<text:s/>Regolamento<text:s/>Comunale<text:s/>per<text:s/>il<text:s/>commercio<text:s/>su<text:s/>aree<text:s/>pubbliche<text:s/>approvato<text:s/>con<text:s/>Delibera<text:s/>di<text:s/>C.C.<text:s/>n.<text:s/>76<text:s/>del<text:s/>30/11/01<text:s/>e<text:s/>ss.mm.ii.,</text:span></text:p>
        </text:list-item>
      </text:list>
      <text:p text:style-name="P191"/>
      <text:p text:style-name="P192"><text:span text:style-name="T192_1">DELIBERA</text:span></text:p>
      <text:p text:style-name="P193"/>
      <text:list text:style-name="LS8" xml:id="list17">
        <text:list-item>
          <text:p text:style-name="P194"><text:span text:style-name="T194_1">di<text:s/>sopprimere,<text:s/>per<text:s/>le<text:s/>motivazioni<text:s/>espresse<text:s/>in<text:s/>premessa,<text:s/>la<text:s/>fiera<text:s/>denominata<text:s/>“SAGRA<text:s/>DI<text:s/>FERRAGOSTO”,<text:s/>precedentemente<text:s/>prevista<text:s/>nel<text:s/>calendario<text:s/>comunale<text:s/>delle<text:s/>manifestazioni<text:s/>fieristiche<text:s/>eliminando<text:s/>ogni<text:s/>riferimento<text:s/>o<text:s/>disposizione<text:s/>ad<text:s/>esso<text:s/>correlata<text:s/>all’interno<text:s/>del<text:s/>vigente<text:s/>Regolamento<text:s/>comunale<text:s/>per<text:s/>il<text:s/>commercio<text:s/>su<text:s/>aree<text:s/>pubbliche;</text:span></text:p>
        </text:list-item>
        <text:list-item>
          <text:p text:style-name="P195"><text:span text:style-name="T195_1">di<text:s/>dare<text:s/>atto<text:s/>che,<text:s/>a<text:s/>seguito<text:s/>della<text:s/>soppressione<text:s/>della<text:s/>fiera,<text:s/>cessano<text:s/>i<text:s/>posteggi<text:s/>ad<text:s/>essa<text:s/>riferiti<text:s/>e<text:s/>perdono<text:s/>efficacia<text:s/>le<text:s/>autorizzazioni<text:s/>per<text:s/>il<text:s/>commercio<text:s/>su<text:s/>aree<text:s/>pubbliche<text:s/>e<text:s/>le<text:s/>concessioni<text:s/>di<text:s/>posteggio<text:s/>rilasciate<text:s/>esclusivamente<text:s/>per<text:s/>tale<text:s/>manifestazione,<text:s/>secondo<text:s/>la<text:s/>normativa<text:s/>vigente<text:s/>e<text:s/>il<text:s/>regolamento<text:s/>comunale;</text:span></text:p>
        </text:list-item>
        <text:list-item>
          <text:p text:style-name="P196"><text:span text:style-name="T196_1">di<text:s/>apportare,<text:s/>conseguentemente,<text:s/>le<text:s/>seguenti<text:s/>modifiche<text:s/>al<text:s/>"Regolamento<text:s/>comunale<text:s/>per<text:s/>la<text:s/>disciplina<text:s/>del<text:s/>commercio<text:s/>su<text:s/>aree<text:s/>pubbliche":</text:span></text:p>
        </text:list-item>
      </text:list>
      <text:p text:style-name="P197"><text:span text:style-name="T197_1">-<text:s/>all'art.<text:s/>15<text:s/>comma<text:s/>2<text:s/>la<text:s/>voce<text:s/>"e/o<text:s/>15<text:s/>agosto"<text:s/>�<text:s/>integralmente<text:s/>soppressa<text:s/>(ripetuta<text:s/>2<text:s/>volte);</text:span></text:p>
      <text:p text:style-name="P198"><text:span text:style-name="T198_1">-<text:s/>all’art.<text:s/>21<text:s/>comma<text:s/>1<text:s/>lettera<text:s/>f)<text:s/>la<text:s/>voce<text:s/>“Sagra<text:s/>di<text:s/>Ferragosto:<text:s/>periodo<text:s/>di<text:s/>svolgimento:<text:s/>il<text:s/>15<text:s/>agosto”<text:s/>�<text:s/>integralmente<text:s/>soppressa;</text:span></text:p>
      <text:p text:style-name="P199"><text:span text:style-name="T199_1">-<text:s/>l’art.<text:s/>22<text:s/>comma<text:s/>1<text:s/>lettera<text:s/>f)<text:s/>“SAGRA<text:s/>DI<text:s/>FERRAGOSTO:<text:s/>(n.<text:s/>7<text:s/>posteggi<text:s/>previsti<text:s/>–<text:s/>fiera<text:s/>ordinaria)<text:s/>-<text:s/>nell’ambito<text:s/>della<text:s/>manifestazione<text:s/>�<text:s/>consentita,<text:s/>indifferentemente,<text:s/>la<text:s/>commercializzazione<text:s/>dei<text:s/>prodotti<text:s/>rientranti<text:s/>nelle<text:s/>merceologiche<text:s/>del<text:s/>settore<text:s/>“alimentare”<text:s/>e<text:s/>“non<text:s/>alimentare”<text:s/>�<text:s/>integralmente<text:s/>soppressa;</text:span></text:p>
      <text:p text:style-name="P200"><text:span text:style-name="T200_1">-<text:s/></text:span><text:span text:style-name="T200_2">l’art.<text:s/>29<text:s/>comma<text:s/>2<text:s/>la<text:s/>voce<text:s/>"e/o<text:s/>15<text:s/>agosto"<text:s/>�<text:s/>integralmente<text:s/>soppressa<text:s/>(ripetuta<text:s/>2<text:s/>volte);</text:span></text:p>
      <text:p text:style-name="P201"><text:span text:style-name="T201_1">-<text:s/>l’allegato<text:s/>1<text:s/>“Sagra<text:s/>di<text:s/>Ferragosto”<text:s/>�<text:s/>integralmente<text:s/>soppresso;</text:span><text:span text:style-name="T201_2">;</text:span></text:p>
      <text:list text:continue-list="list17" text:style-name="LS8" xml:id="list20">
        <text:list-item>
          <text:p text:style-name="P202"><text:span text:style-name="T202_1">di<text:s/>dare<text:s/>atto<text:s/>che<text:s/>viene<text:s/>confermata<text:s/>la<text:s/>previsione<text:s/>di<text:s/>entrata<text:s/>derivante<text:s/>dal<text:s/>canone<text:s/>di<text:s/>occupazione<text:s/>ed<text:s/>esposizione<text:s/>pubblicitaria<text:s/>previsto<text:s/>in<text:s/>bilancio<text:s/>atteso<text:s/>che<text:s/>la<text:s/>soppressione<text:s/>del<text:s/>mercato<text:s/>oggetto<text:s/>del<text:s/>presente<text:s/>atto<text:s/>incide<text:s/>in<text:s/>maniera<text:s/>non<text:s/>rilevante<text:s/>sulle<text:s/>stesso;</text:span></text:p>
        </text:list-item>
        <text:list-item>
          <text:p text:style-name="P203"><text:span text:style-name="T203_1">di<text:s/>demandare<text:s/>al<text:s/>Responsabile<text:s/>del<text:s/>Settore<text:s/>l’adozione<text:s/>dei<text:s/>conseguenti<text:s/>provvedimenti<text:s/>individuali<text:s/>di<text:s/>revoca/decadenza<text:s/>delle<text:s/>autorizzazioni<text:s/>e<text:s/>concessioni<text:s/>interessate,<text:s/>nonch�<text:s/>la<text:s/>relativa<text:s/>notifica<text:s/>agli<text:s/>operatori;</text:span><text:bookmark-end text:name="testo_proposta_0"/></text:p>
        </text:list-item>
      </text:list>
      <text:p text:style-name="P204"><text:span text:style-name="T204_1"><text:s text:c="2"/>6.<text:s/>di<text:s/>dare<text:s/>atto<text:s/>che,<text:s/>per<text:s/>effetto<text:s/>della<text:s/>presente<text:s/>deliberazione,<text:s/><text:tab/>il<text:s/>testo<text:s/>del<text:s/>sopra<text:s/>citato<text:s/>Regolamento<text:s/>si<text:s/>intende<text:s/>modificato<text:s/>e<text:s/><text:tab/>aggiornato<text:s/>senza<text:s/>necessit�<text:s/>di<text:s/>ulteriori<text:s/>adempimenti;</text:span></text:p>
      <text:p text:style-name="P205"><text:span text:style-name="T205_1"><text:s text:c="2"/>7.<text:s/>di<text:s/>dare<text:s/>mandato<text:s/>agli<text:s/>uffici<text:s/>di<text:s/>notificare<text:s/>il<text:s/>presente<text:s/>provve<text:tab/>dimento<text:s/>ai<text:s/>titolari<text:s/>dei<text:s/>posteggi<text:s/>interessati<text:s/>e<text:s/>alle<text:s/>associa<text:tab/>zioni<text:s/>disponendo<text:s/>la<text:s/>revoca<text:s/>delle<text:s/>concessioni<text:s/>in<text:s/>essere<text:s/>rela<text:tab/>tive<text:s/>a<text:s/>tale<text:s/>fiera,<text:s/>provvedendo<text:s/>a<text:s/>tutti<text:s/>i<text:s/>conseguenti<text:s/>adempi<text:tab/>menti;</text:span></text:p>
      <text:p text:style-name="P206"><text:span text:style-name="T206_1"><text:s text:c="2"/>8.<text:s/>di<text:s/>dare<text:s/>atto<text:s/>che<text:s/>il<text:s/>presente<text:s/>Regolamento,<text:s/>All.<text:s/>A<text:s/>parte<text:s/>inte<text:tab/>grante<text:s/>e<text:s/>sostanziale<text:s/>del<text:s/>presente<text:s/>atto,<text:s/>entri<text:s/>in<text:s/>vigore<text:s/>il<text:s text:c="5"/><text:tab/>giorno<text:s/>successivo<text:s/>alla<text:s/>data<text:s/>di<text:s/>esecutivit�<text:s/>della<text:s/>presente<text:tab/>deliberazione;</text:span></text:p>
      <text:p text:style-name="P207"><text:span text:style-name="T207_1"><text:s text:c="2"/>9.<text:s/></text:span><text:span text:style-name="T207_2">di<text:s/>dichiarare<text:s/>la<text:s/>presente<text:s/>deliberazione<text:s/>immediatamente<text:s/>ese-<text:s/><text:tab/>guibile,<text:s/>al<text:s/>fine<text:s/>di<text:s/>consentire<text:s/>il<text:s/>rapido<text:s/>espletamento<text:s/>degli<text:tab/>adempimenti<text:s/>conseguenti,<text:s/>ai<text:s/>sensi<text:s/>dell’art.<text:s/>134,<text:s/>comma<text:s/>4,<text:s/>del<text:s/><text:tab/>D.Lgs.267/2000.</text:span></text:p>
      <text:p text:style-name="P208"><text:bookmark-end text:name="testo_proposta"/></text:p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><text:span text:style-name="T225_1">Letto,<text:s/>Confermato,<text:s/>sottoscritto.</text:span></text:p>
      <text:p text:style-name="P226"/>
      <table:table table:name="Tabella_firme" table:style-name="Table5">
        <table:table-column table:style-name="Column14"/>
        <table:table-column table:style-name="Column15"/>
        <table:table-row table:style-name="Row14">
          <table:table-cell table:style-name="Cell86">
            <text:p text:style-name="P227"><text:span text:style-name="T227_1">Il<text:s/></text:span><text:bookmark-start text:name="titolo_pres"/><text:span text:style-name="T227_2">Sindaco</text:span><text:bookmark-end text:name="titolo_pres"/></text:p>
          </table:table-cell>
          <table:table-cell table:style-name="Cell87">
            <text:p text:style-name="P228"><text:span text:style-name="T228_1">Il<text:s/></text:span><text:bookmark-start text:name="titolo_ass"/><text:span text:style-name="T228_2">Segretario<text:s/>Generale</text:span><text:bookmark-end text:name="titolo_ass"/></text:p>
          </table:table-cell>
        </table:table-row>
        <table:table-row table:style-name="Row15">
          <table:table-cell table:style-name="Cell88">
            <text:p text:style-name="P229"><text:bookmark-start text:name="firma_pres"/><text:span text:style-name="T229_1">Avv.<text:s/>Moris<text:s/>Guidi</text:span><text:bookmark-end text:name="firma_pres"/></text:p>
          </table:table-cell>
          <table:table-cell table:style-name="Cell89">
            <text:p text:style-name="P230"><text:bookmark-start text:name="Fima_assiste1"/><text:span text:style-name="T230_1">Dott.ssa<text:s/>Ilaria<text:s/>Favero</text:span><text:bookmark-end text:name="Fima_assiste1"/></text:p>
          </table:table-cell>
        </table:table-row>
      </table:table>
      <text:p text:style-name="P231"/>
      <text:p text:style-name="P23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Arial" svg:font-family="Arial"/>
    <style:font-face style:font-family-generic="modern" style:font-pitch="fixed" style:name="Courier New" svg:font-family="Courier New"/>
    <style:font-face style:font-family-generic="swiss" style:font-pitch="variable" style:name="Liberation Sans" svg:font-family="Liberation Sans"/>
    <style:font-face style:font-family-generic="roman" style:font-pitch="variable" style:name="Liberation Serif" svg:font-family="Liberation Serif"/>
    <style:font-face style:font-pitch="variable" style:name="Microsoft YaHei" svg:font-family="Microsoft YaHei"/>
    <style:font-face style:font-charset="x-symbol" style:name="OpenSymbol" svg:font-family="OpenSymbol"/>
    <style:font-face style:font-pitch="variable" style:name="SimSun" svg:font-family="SimSun"/>
    <style:font-face style:font-family-generic="roman" style:font-pitch="variable" style:name="Times New Roman" svg:font-family="Times New Roman"/>
  </office:font-face-decls>
  <office:styles>
    <style:default-style style:family="paragraph">
      <style:paragraph-properties fo:hyphenation-ladder-count="no-limit" style:tab-stop-distance="1.251cm" style:text-autospace="ideograph-alpha" style:writing-mode="lr-tb"/>
      <style:text-properties fo:country="IT" fo:country-asian="CN" fo:country-complex="IN" fo:font-size="12pt" fo:language="it" fo:language-asian="zh" fo:language-complex="hi" style:font-name="Liberation Serif" style:font-name-asian="SimSun" style:font-name-complex="Arial" style:font-size-asian="12pt" style:font-size-complex="12pt" style:letter-kerning="true" style:use-window-font-color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family="paragraph" style:name="Normal">
      <style:paragraph-properties fo:hyphenation-ladder-count="no-limit" style:text-autospace="ideograph-alpha" style:writing-mode="lr-tb"/>
      <style:text-properties fo:font-size="12pt" style:font-size-asian="12pt" style:font-size-complex="12pt" style:letter-kerning="true"/>
    </style:style>
    <style:style style:display-name="Default Paragraph Font" style:family="text" style:name="Default_20_Paragraph_20_Font"/>
    <style:style style:family="paragraph" style:name="Standard">
      <style:paragraph-properties fo:hyphenation-ladder-count="no-limit" style:text-autospace="ideograph-alpha" style:writing-mode="lr-tb"/>
      <style:text-properties fo:font-size="12pt" style:font-name="Courier New" style:font-size-asian="12pt" style:font-size-complex="12pt" style:letter-kerning="true"/>
    </style:style>
    <style:style style:family="paragraph" style:name="Heading" style:parent-style-name="Standard">
      <style:paragraph-properties fo:keep-with-next="always" fo:margin-bottom="0.212cm" fo:margin-top="0.423cm"/>
      <style:text-properties fo:font-size="14pt" style:font-name="Liberation Sans" style:font-name-asian="Microsoft YaHei" style:font-name-complex="Arial" style:font-size-asian="14pt" style:font-size-complex="14pt"/>
    </style:style>
    <style:style style:display-name="Text body" style:family="paragraph" style:name="Text_20_body" style:parent-style-name="Standard">
      <style:paragraph-properties fo:line-height="120%" fo:margin-bottom="0.247cm" fo:margin-top="0cm"/>
    </style:style>
    <style:style style:family="paragraph" style:name="List" style:parent-style-name="Text_20_body">
      <style:text-properties style:font-name-complex="Arial"/>
    </style:style>
    <style:style style:family="paragraph" style:name="Caption" style:parent-style-name="Standard">
      <style:paragraph-properties fo:margin-bottom="0.212cm" fo:margin-top="0.212cm"/>
      <style:text-properties fo:font-size="12pt" fo:font-style="italic" style:font-name-complex="Arial" style:font-size-asian="12pt" style:font-size-complex="12pt" style:font-style-asian="italic" style:font-style-complex="italic"/>
    </style:style>
    <style:style style:family="paragraph" style:name="Index" style:parent-style-name="Standard">
      <style:text-properties style:font-name-complex="Arial"/>
    </style:style>
    <style:style style:display-name="Table Contents" style:family="paragraph" style:name="Table_20_Contents" style:parent-style-name="Standard"/>
    <style:style style:display-name="[Normal]" style:family="paragraph" style:name="_5B_Normal_5D_">
      <style:paragraph-properties fo:hyphenation-ladder-count="no-limit" style:text-autospace="ideograph-alpha" style:writing-mode="lr-tb"/>
      <style:text-properties fo:font-size="12pt" style:font-name="Arial" style:font-name-asian="Arial" style:font-name-complex="Liberation Serif" style:font-size-asian="12pt" style:font-size-complex="12pt" style:letter-kerning="true"/>
    </style:style>
    <style:style style:display-name="[Normale]" style:family="paragraph" style:name="_5B_Normale_5D_" style:parent-style-name="_5B_Normal_5D_">
      <style:paragraph-properties>
        <style:tab-stops>
          <style:tab-stop style:leader-style="none" style:position="2cm" style:type="left"/>
          <style:tab-stop style:leader-style="none" style:position="4cm" style:type="left"/>
          <style:tab-stop style:leader-style="none" style:position="6.001cm" style:type="left"/>
          <style:tab-stop style:leader-style="none" style:position="8.001cm" style:type="left"/>
          <style:tab-stop style:leader-style="none" style:position="10.001cm" style:type="left"/>
          <style:tab-stop style:leader-style="none" style:position="12.002cm" style:type="left"/>
          <style:tab-stop style:leader-style="none" style:position="14.002cm" style:type="left"/>
          <style:tab-stop style:leader-style="none" style:position="16.002cm" style:type="left"/>
          <style:tab-stop style:leader-style="none" style:position="18.002cm" style:type="left"/>
          <style:tab-stop style:leader-style="none" style:position="20.002cm" style:type="left"/>
          <style:tab-stop style:leader-style="none" style:position="22.003cm" style:type="left"/>
          <style:tab-stop style:leader-style="none" style:position="24.003cm" style:type="left"/>
          <style:tab-stop style:leader-style="none" style:position="26.003cm" style:type="left"/>
          <style:tab-stop style:leader-style="none" style:position="28.004cm" style:type="left"/>
        </style:tab-stops>
      </style:paragraph-properties>
      <style:text-properties style:font-name-complex="Arial"/>
    </style:style>
    <style:style style:display-name="Header and Footer" style:family="paragraph" style:name="Header_20_and_20_Footer" style:parent-style-name="Standard"/>
    <style:style style:family="paragraph" style:name="Header" style:parent-style-name="Header_20_and_20_Footer"/>
    <style:style style:family="paragraph" style:name="Footer" style:parent-style-name="Header_20_and_20_Footer"/>
    <text:list-style style:name="LS1">
      <text:list-level-style-number style:num-format="" text:level="1" text:style-name="List1Level0"/>
      <text:list-level-style-number style:num-format="" text:level="2" text:style-name="List1Level1"/>
      <text:list-level-style-number style:num-format="" text:level="3" text:style-name="List1Level2"/>
      <text:list-level-style-number style:num-format="" text:level="4" text:style-name="List1Level3"/>
      <text:list-level-style-number style:num-format="" text:level="5" text:style-name="List1Level4"/>
      <text:list-level-style-number style:num-format="" text:level="6" text:style-name="List1Level5"/>
      <text:list-level-style-number style:num-format="" text:level="7" text:style-name="List1Level6"/>
      <text:list-level-style-number style:num-format="" text:level="8" text:style-name="List1Level7"/>
      <text:list-level-style-number style:num-format="" text:level="9" text:style-name="List1Level8"/>
    </text:list-style>
    <text:list-style style:name="LS2">
      <text:list-level-style-number style:num-format="" text:level="1" text:style-name="List2Level0">
        <style:list-level-properties fo:text-align="start" text:list-level-position-and-space-mode="label-alignment" text:min-label-width="0.762cm" text:space-before="0cm">
          <style:list-level-label-alignment fo:margin-left="0.762cm" fo:text-indent="-0.762cm" text:label-followed-by="listtab"/>
        </style:list-level-properties>
      </text:list-level-style-number>
      <text:list-level-style-number style:num-format="" text:level="2" text:style-name="List2Level1">
        <style:list-level-properties fo:text-align="start" text:list-level-position-and-space-mode="label-alignment" text:min-label-width="1.016cm" text:space-before="0cm">
          <style:list-level-label-alignment fo:margin-left="1.016cm" fo:text-indent="-1.016cm" text:label-followed-by="listtab"/>
        </style:list-level-properties>
      </text:list-level-style-number>
      <text:list-level-style-number style:num-format="" text:level="3" text:style-name="List2Level2">
        <style:list-level-properties fo:text-align="start" text:list-level-position-and-space-mode="label-alignment" text:min-label-width="1.27cm" text:space-before="0cm">
          <style:list-level-label-alignment fo:margin-left="1.27cm" fo:text-indent="-1.27cm" text:label-followed-by="listtab"/>
        </style:list-level-properties>
      </text:list-level-style-number>
      <text:list-level-style-number style:num-format="" text:level="4" text:style-name="List2Level3">
        <style:list-level-properties fo:text-align="start" text:list-level-position-and-space-mode="label-alignment" text:min-label-width="1.524cm" text:space-before="0cm">
          <style:list-level-label-alignment fo:margin-left="1.524cm" fo:text-indent="-1.524cm" text:label-followed-by="listtab"/>
        </style:list-level-properties>
      </text:list-level-style-number>
      <text:list-level-style-number style:num-format="" text:level="5" text:style-name="List2Level4">
        <style:list-level-properties fo:text-align="start" text:list-level-position-and-space-mode="label-alignment" text:min-label-width="1.778cm" text:space-before="0cm">
          <style:list-level-label-alignment fo:margin-left="1.778cm" fo:text-indent="-1.778cm" text:label-followed-by="listtab"/>
        </style:list-level-properties>
      </text:list-level-style-number>
      <text:list-level-style-number style:num-format="" text:level="6" text:style-name="List2Level5">
        <style:list-level-properties fo:text-align="start" text:list-level-position-and-space-mode="label-alignment" text:min-label-width="2.032cm" text:space-before="0cm">
          <style:list-level-label-alignment fo:margin-left="2.032cm" fo:text-indent="-2.032cm" text:label-followed-by="listtab"/>
        </style:list-level-properties>
      </text:list-level-style-number>
      <text:list-level-style-number style:num-format="" text:level="7" text:style-name="List2Level6">
        <style:list-level-properties fo:text-align="start" text:list-level-position-and-space-mode="label-alignment" text:min-label-width="2.286cm" text:space-before="0cm">
          <style:list-level-label-alignment fo:margin-left="2.286cm" fo:text-indent="-2.286cm" text:label-followed-by="listtab"/>
        </style:list-level-properties>
      </text:list-level-style-number>
      <text:list-level-style-number style:num-format="" text:level="8" text:style-name="List2Level7">
        <style:list-level-properties fo:text-align="start" text:list-level-position-and-space-mode="label-alignment" text:min-label-width="2.54cm" text:space-before="0cm">
          <style:list-level-label-alignment fo:margin-left="2.54cm" fo:text-indent="-2.54cm" text:label-followed-by="listtab"/>
        </style:list-level-properties>
      </text:list-level-style-number>
      <text:list-level-style-number style:num-format="" text:level="9" text:style-name="List2Level8">
        <style:list-level-properties fo:text-align="start" text:list-level-position-and-space-mode="label-alignment" text:min-label-width="2.794cm" text:space-before="0cm">
          <style:list-level-label-alignment fo:margin-left="2.794cm" fo:text-indent="-2.794cm" text:label-followed-by="listtab"/>
        </style:list-level-properties>
      </text:list-level-style-number>
    </text:list-style>
    <style:style style:family="text" style:name="List3Level0">
      <style:text-properties style:font-name="OpenSymbol" style:font-name-asian="OpenSymbol" style:font-name-complex="OpenSymbol"/>
    </style:style>
    <style:style style:family="text" style:name="List3Level1">
      <style:text-properties style:font-name="OpenSymbol" style:font-name-asian="OpenSymbol" style:font-name-complex="OpenSymbol"/>
    </style:style>
    <style:style style:family="text" style:name="List3Level2">
      <style:text-properties style:font-name="OpenSymbol" style:font-name-asian="OpenSymbol" style:font-name-complex="OpenSymbol"/>
    </style:style>
    <style:style style:family="text" style:name="List3Level3">
      <style:text-properties style:font-name="OpenSymbol" style:font-name-asian="OpenSymbol" style:font-name-complex="OpenSymbol"/>
    </style:style>
    <style:style style:family="text" style:name="List3Level4">
      <style:text-properties style:font-name="OpenSymbol" style:font-name-asian="OpenSymbol" style:font-name-complex="OpenSymbol"/>
    </style:style>
    <style:style style:family="text" style:name="List3Level5">
      <style:text-properties style:font-name="OpenSymbol" style:font-name-asian="OpenSymbol" style:font-name-complex="OpenSymbol"/>
    </style:style>
    <style:style style:family="text" style:name="List3Level6">
      <style:text-properties style:font-name="OpenSymbol" style:font-name-asian="OpenSymbol" style:font-name-complex="OpenSymbol"/>
    </style:style>
    <style:style style:family="text" style:name="List3Level7">
      <style:text-properties style:font-name="OpenSymbol" style:font-name-asian="OpenSymbol" style:font-name-complex="OpenSymbol"/>
    </style:style>
    <style:style style:family="text" style:name="List3Level8">
      <style:text-properties style:font-name="OpenSymbol" style:font-name-asian="OpenSymbol" style:font-name-complex="OpenSymbol"/>
    </style:style>
    <text:list-style style:name="LS3">
      <text:list-level-style-bullet text:bullet-char="•" text:level="1" text:style-name="List3Level0">
        <style:list-level-properties fo:text-align="start" text:list-level-position-and-space-mode="label-alignment" text:min-label-width="0.635cm" text:space-before="0.635cm">
          <style:list-level-label-alignment fo:margin-left="1.27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2" text:style-name="List3Level1">
        <style:list-level-properties fo:text-align="start" text:list-level-position-and-space-mode="label-alignment" text:min-label-width="0.635cm" text:space-before="1.27cm">
          <style:list-level-label-alignment fo:margin-left="1.90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3" text:style-name="List3Level2">
        <style:list-level-properties fo:text-align="start" text:list-level-position-and-space-mode="label-alignment" text:min-label-width="0.635cm" text:space-before="1.905cm">
          <style:list-level-label-alignment fo:margin-left="2.54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4" text:style-name="List3Level3">
        <style:list-level-properties fo:text-align="start" text:list-level-position-and-space-mode="label-alignment" text:min-label-width="0.635cm" text:space-before="2.54cm">
          <style:list-level-label-alignment fo:margin-left="3.17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5" text:style-name="List3Level4">
        <style:list-level-properties fo:text-align="start" text:list-level-position-and-space-mode="label-alignment" text:min-label-width="0.635cm" text:space-before="3.175cm">
          <style:list-level-label-alignment fo:margin-left="3.81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6" text:style-name="List3Level5">
        <style:list-level-properties fo:text-align="start" text:list-level-position-and-space-mode="label-alignment" text:min-label-width="0.635cm" text:space-before="3.81cm">
          <style:list-level-label-alignment fo:margin-left="4.44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7" text:style-name="List3Level6">
        <style:list-level-properties fo:text-align="start" text:list-level-position-and-space-mode="label-alignment" text:min-label-width="0.635cm" text:space-before="4.445cm">
          <style:list-level-label-alignment fo:margin-left="5.08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8" text:style-name="List3Level7">
        <style:list-level-properties fo:text-align="start" text:list-level-position-and-space-mode="label-alignment" text:min-label-width="0.635cm" text:space-before="5.08cm">
          <style:list-level-label-alignment fo:margin-left="5.71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9" text:style-name="List3Level8">
        <style:list-level-properties fo:text-align="start" text:list-level-position-and-space-mode="label-alignment" text:min-label-width="0.635cm" text:space-before="5.715cm">
          <style:list-level-label-alignment fo:margin-left="6.3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</text:list-style>
    <style:style style:family="text" style:name="List4Level0">
      <style:text-properties style:font-name="OpenSymbol" style:font-name-asian="OpenSymbol" style:font-name-complex="OpenSymbol"/>
    </style:style>
    <style:style style:family="text" style:name="List4Level1">
      <style:text-properties style:font-name="OpenSymbol" style:font-name-asian="OpenSymbol" style:font-name-complex="OpenSymbol"/>
    </style:style>
    <style:style style:family="text" style:name="List4Level2">
      <style:text-properties style:font-name="OpenSymbol" style:font-name-asian="OpenSymbol" style:font-name-complex="OpenSymbol"/>
    </style:style>
    <style:style style:family="text" style:name="List4Level3">
      <style:text-properties style:font-name="OpenSymbol" style:font-name-asian="OpenSymbol" style:font-name-complex="OpenSymbol"/>
    </style:style>
    <style:style style:family="text" style:name="List4Level4">
      <style:text-properties style:font-name="OpenSymbol" style:font-name-asian="OpenSymbol" style:font-name-complex="OpenSymbol"/>
    </style:style>
    <style:style style:family="text" style:name="List4Level5">
      <style:text-properties style:font-name="OpenSymbol" style:font-name-asian="OpenSymbol" style:font-name-complex="OpenSymbol"/>
    </style:style>
    <style:style style:family="text" style:name="List4Level6">
      <style:text-properties style:font-name="OpenSymbol" style:font-name-asian="OpenSymbol" style:font-name-complex="OpenSymbol"/>
    </style:style>
    <style:style style:family="text" style:name="List4Level7">
      <style:text-properties style:font-name="OpenSymbol" style:font-name-asian="OpenSymbol" style:font-name-complex="OpenSymbol"/>
    </style:style>
    <style:style style:family="text" style:name="List4Level8">
      <style:text-properties style:font-name="OpenSymbol" style:font-name-asian="OpenSymbol" style:font-name-complex="OpenSymbol"/>
    </style:style>
    <text:list-style style:name="LS4">
      <text:list-level-style-bullet text:bullet-char="•" text:level="1" text:style-name="List4Level0">
        <style:list-level-properties fo:text-align="start" text:list-level-position-and-space-mode="label-alignment" text:min-label-width="0.635cm" text:space-before="0.635cm">
          <style:list-level-label-alignment fo:margin-left="1.27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2" text:style-name="List4Level1">
        <style:list-level-properties fo:text-align="start" text:list-level-position-and-space-mode="label-alignment" text:min-label-width="0.635cm" text:space-before="1.27cm">
          <style:list-level-label-alignment fo:margin-left="1.90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3" text:style-name="List4Level2">
        <style:list-level-properties fo:text-align="start" text:list-level-position-and-space-mode="label-alignment" text:min-label-width="0.635cm" text:space-before="1.905cm">
          <style:list-level-label-alignment fo:margin-left="2.54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4" text:style-name="List4Level3">
        <style:list-level-properties fo:text-align="start" text:list-level-position-and-space-mode="label-alignment" text:min-label-width="0.635cm" text:space-before="2.54cm">
          <style:list-level-label-alignment fo:margin-left="3.17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5" text:style-name="List4Level4">
        <style:list-level-properties fo:text-align="start" text:list-level-position-and-space-mode="label-alignment" text:min-label-width="0.635cm" text:space-before="3.175cm">
          <style:list-level-label-alignment fo:margin-left="3.81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6" text:style-name="List4Level5">
        <style:list-level-properties fo:text-align="start" text:list-level-position-and-space-mode="label-alignment" text:min-label-width="0.635cm" text:space-before="3.81cm">
          <style:list-level-label-alignment fo:margin-left="4.44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7" text:style-name="List4Level6">
        <style:list-level-properties fo:text-align="start" text:list-level-position-and-space-mode="label-alignment" text:min-label-width="0.635cm" text:space-before="4.445cm">
          <style:list-level-label-alignment fo:margin-left="5.08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8" text:style-name="List4Level7">
        <style:list-level-properties fo:text-align="start" text:list-level-position-and-space-mode="label-alignment" text:min-label-width="0.635cm" text:space-before="5.08cm">
          <style:list-level-label-alignment fo:margin-left="5.71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9" text:style-name="List4Level8">
        <style:list-level-properties fo:text-align="start" text:list-level-position-and-space-mode="label-alignment" text:min-label-width="0.635cm" text:space-before="5.715cm">
          <style:list-level-label-alignment fo:margin-left="6.3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</text:list-style>
    <style:style style:family="text" style:name="List5Level0">
      <style:text-properties style:font-name="OpenSymbol" style:font-name-asian="OpenSymbol" style:font-name-complex="OpenSymbol"/>
    </style:style>
    <style:style style:family="text" style:name="List5Level1">
      <style:text-properties style:font-name="OpenSymbol" style:font-name-asian="OpenSymbol" style:font-name-complex="OpenSymbol"/>
    </style:style>
    <style:style style:family="text" style:name="List5Level2">
      <style:text-properties style:font-name="OpenSymbol" style:font-name-asian="OpenSymbol" style:font-name-complex="OpenSymbol"/>
    </style:style>
    <style:style style:family="text" style:name="List5Level3">
      <style:text-properties style:font-name="OpenSymbol" style:font-name-asian="OpenSymbol" style:font-name-complex="OpenSymbol"/>
    </style:style>
    <style:style style:family="text" style:name="List5Level4">
      <style:text-properties style:font-name="OpenSymbol" style:font-name-asian="OpenSymbol" style:font-name-complex="OpenSymbol"/>
    </style:style>
    <style:style style:family="text" style:name="List5Level5">
      <style:text-properties style:font-name="OpenSymbol" style:font-name-asian="OpenSymbol" style:font-name-complex="OpenSymbol"/>
    </style:style>
    <style:style style:family="text" style:name="List5Level6">
      <style:text-properties style:font-name="OpenSymbol" style:font-name-asian="OpenSymbol" style:font-name-complex="OpenSymbol"/>
    </style:style>
    <style:style style:family="text" style:name="List5Level7">
      <style:text-properties style:font-name="OpenSymbol" style:font-name-asian="OpenSymbol" style:font-name-complex="OpenSymbol"/>
    </style:style>
    <style:style style:family="text" style:name="List5Level8">
      <style:text-properties style:font-name="OpenSymbol" style:font-name-asian="OpenSymbol" style:font-name-complex="OpenSymbol"/>
    </style:style>
    <text:list-style style:name="LS5">
      <text:list-level-style-bullet text:bullet-char="•" text:level="1" text:style-name="List5Level0">
        <style:list-level-properties fo:text-align="start" text:list-level-position-and-space-mode="label-alignment" text:min-label-width="0.635cm" text:space-before="0.635cm">
          <style:list-level-label-alignment fo:margin-left="1.27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2" text:style-name="List5Level1">
        <style:list-level-properties fo:text-align="start" text:list-level-position-and-space-mode="label-alignment" text:min-label-width="0.635cm" text:space-before="1.27cm">
          <style:list-level-label-alignment fo:margin-left="1.90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3" text:style-name="List5Level2">
        <style:list-level-properties fo:text-align="start" text:list-level-position-and-space-mode="label-alignment" text:min-label-width="0.635cm" text:space-before="1.905cm">
          <style:list-level-label-alignment fo:margin-left="2.54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4" text:style-name="List5Level3">
        <style:list-level-properties fo:text-align="start" text:list-level-position-and-space-mode="label-alignment" text:min-label-width="0.635cm" text:space-before="2.54cm">
          <style:list-level-label-alignment fo:margin-left="3.17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5" text:style-name="List5Level4">
        <style:list-level-properties fo:text-align="start" text:list-level-position-and-space-mode="label-alignment" text:min-label-width="0.635cm" text:space-before="3.175cm">
          <style:list-level-label-alignment fo:margin-left="3.81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6" text:style-name="List5Level5">
        <style:list-level-properties fo:text-align="start" text:list-level-position-and-space-mode="label-alignment" text:min-label-width="0.635cm" text:space-before="3.81cm">
          <style:list-level-label-alignment fo:margin-left="4.44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7" text:style-name="List5Level6">
        <style:list-level-properties fo:text-align="start" text:list-level-position-and-space-mode="label-alignment" text:min-label-width="0.635cm" text:space-before="4.445cm">
          <style:list-level-label-alignment fo:margin-left="5.08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8" text:style-name="List5Level7">
        <style:list-level-properties fo:text-align="start" text:list-level-position-and-space-mode="label-alignment" text:min-label-width="0.635cm" text:space-before="5.08cm">
          <style:list-level-label-alignment fo:margin-left="5.71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9" text:style-name="List5Level8">
        <style:list-level-properties fo:text-align="start" text:list-level-position-and-space-mode="label-alignment" text:min-label-width="0.635cm" text:space-before="5.715cm">
          <style:list-level-label-alignment fo:margin-left="6.3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</text:list-style>
    <style:style style:family="text" style:name="List6Level0">
      <style:text-properties style:font-name="OpenSymbol" style:font-name-asian="OpenSymbol" style:font-name-complex="OpenSymbol"/>
    </style:style>
    <style:style style:family="text" style:name="List6Level1">
      <style:text-properties style:font-name="OpenSymbol" style:font-name-asian="OpenSymbol" style:font-name-complex="OpenSymbol"/>
    </style:style>
    <style:style style:family="text" style:name="List6Level2">
      <style:text-properties style:font-name="OpenSymbol" style:font-name-asian="OpenSymbol" style:font-name-complex="OpenSymbol"/>
    </style:style>
    <style:style style:family="text" style:name="List6Level3">
      <style:text-properties style:font-name="OpenSymbol" style:font-name-asian="OpenSymbol" style:font-name-complex="OpenSymbol"/>
    </style:style>
    <style:style style:family="text" style:name="List6Level4">
      <style:text-properties style:font-name="OpenSymbol" style:font-name-asian="OpenSymbol" style:font-name-complex="OpenSymbol"/>
    </style:style>
    <style:style style:family="text" style:name="List6Level5">
      <style:text-properties style:font-name="OpenSymbol" style:font-name-asian="OpenSymbol" style:font-name-complex="OpenSymbol"/>
    </style:style>
    <style:style style:family="text" style:name="List6Level6">
      <style:text-properties style:font-name="OpenSymbol" style:font-name-asian="OpenSymbol" style:font-name-complex="OpenSymbol"/>
    </style:style>
    <style:style style:family="text" style:name="List6Level7">
      <style:text-properties style:font-name="OpenSymbol" style:font-name-asian="OpenSymbol" style:font-name-complex="OpenSymbol"/>
    </style:style>
    <style:style style:family="text" style:name="List6Level8">
      <style:text-properties style:font-name="OpenSymbol" style:font-name-asian="OpenSymbol" style:font-name-complex="OpenSymbol"/>
    </style:style>
    <text:list-style style:name="LS6">
      <text:list-level-style-bullet text:bullet-char="•" text:level="1" text:style-name="List6Level0">
        <style:list-level-properties fo:text-align="start" text:list-level-position-and-space-mode="label-alignment" text:min-label-width="0.635cm" text:space-before="0.635cm">
          <style:list-level-label-alignment fo:margin-left="1.27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2" text:style-name="List6Level1">
        <style:list-level-properties fo:text-align="start" text:list-level-position-and-space-mode="label-alignment" text:min-label-width="0.635cm" text:space-before="1.27cm">
          <style:list-level-label-alignment fo:margin-left="1.90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3" text:style-name="List6Level2">
        <style:list-level-properties fo:text-align="start" text:list-level-position-and-space-mode="label-alignment" text:min-label-width="0.635cm" text:space-before="1.905cm">
          <style:list-level-label-alignment fo:margin-left="2.54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4" text:style-name="List6Level3">
        <style:list-level-properties fo:text-align="start" text:list-level-position-and-space-mode="label-alignment" text:min-label-width="0.635cm" text:space-before="2.54cm">
          <style:list-level-label-alignment fo:margin-left="3.17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5" text:style-name="List6Level4">
        <style:list-level-properties fo:text-align="start" text:list-level-position-and-space-mode="label-alignment" text:min-label-width="0.635cm" text:space-before="3.175cm">
          <style:list-level-label-alignment fo:margin-left="3.81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6" text:style-name="List6Level5">
        <style:list-level-properties fo:text-align="start" text:list-level-position-and-space-mode="label-alignment" text:min-label-width="0.635cm" text:space-before="3.81cm">
          <style:list-level-label-alignment fo:margin-left="4.44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7" text:style-name="List6Level6">
        <style:list-level-properties fo:text-align="start" text:list-level-position-and-space-mode="label-alignment" text:min-label-width="0.635cm" text:space-before="4.445cm">
          <style:list-level-label-alignment fo:margin-left="5.08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8" text:style-name="List6Level7">
        <style:list-level-properties fo:text-align="start" text:list-level-position-and-space-mode="label-alignment" text:min-label-width="0.635cm" text:space-before="5.08cm">
          <style:list-level-label-alignment fo:margin-left="5.71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9" text:style-name="List6Level8">
        <style:list-level-properties fo:text-align="start" text:list-level-position-and-space-mode="label-alignment" text:min-label-width="0.635cm" text:space-before="5.715cm">
          <style:list-level-label-alignment fo:margin-left="6.3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</text:list-style>
    <style:style style:family="text" style:name="List7Level0">
      <style:text-properties style:font-name="OpenSymbol" style:font-name-asian="OpenSymbol" style:font-name-complex="OpenSymbol"/>
    </style:style>
    <style:style style:family="text" style:name="List7Level1">
      <style:text-properties style:font-name="OpenSymbol" style:font-name-asian="OpenSymbol" style:font-name-complex="OpenSymbol"/>
    </style:style>
    <style:style style:family="text" style:name="List7Level2">
      <style:text-properties style:font-name="OpenSymbol" style:font-name-asian="OpenSymbol" style:font-name-complex="OpenSymbol"/>
    </style:style>
    <style:style style:family="text" style:name="List7Level3">
      <style:text-properties style:font-name="OpenSymbol" style:font-name-asian="OpenSymbol" style:font-name-complex="OpenSymbol"/>
    </style:style>
    <style:style style:family="text" style:name="List7Level4">
      <style:text-properties style:font-name="OpenSymbol" style:font-name-asian="OpenSymbol" style:font-name-complex="OpenSymbol"/>
    </style:style>
    <style:style style:family="text" style:name="List7Level5">
      <style:text-properties style:font-name="OpenSymbol" style:font-name-asian="OpenSymbol" style:font-name-complex="OpenSymbol"/>
    </style:style>
    <style:style style:family="text" style:name="List7Level6">
      <style:text-properties style:font-name="OpenSymbol" style:font-name-asian="OpenSymbol" style:font-name-complex="OpenSymbol"/>
    </style:style>
    <style:style style:family="text" style:name="List7Level7">
      <style:text-properties style:font-name="OpenSymbol" style:font-name-asian="OpenSymbol" style:font-name-complex="OpenSymbol"/>
    </style:style>
    <style:style style:family="text" style:name="List7Level8">
      <style:text-properties style:font-name="OpenSymbol" style:font-name-asian="OpenSymbol" style:font-name-complex="OpenSymbol"/>
    </style:style>
    <text:list-style style:name="LS7">
      <text:list-level-style-bullet text:bullet-char="•" text:level="1" text:style-name="List7Level0">
        <style:list-level-properties fo:text-align="start" text:list-level-position-and-space-mode="label-alignment" text:min-label-width="0.635cm" text:space-before="0.635cm">
          <style:list-level-label-alignment fo:margin-left="1.27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2" text:style-name="List7Level1">
        <style:list-level-properties fo:text-align="start" text:list-level-position-and-space-mode="label-alignment" text:min-label-width="0.635cm" text:space-before="1.27cm">
          <style:list-level-label-alignment fo:margin-left="1.90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3" text:style-name="List7Level2">
        <style:list-level-properties fo:text-align="start" text:list-level-position-and-space-mode="label-alignment" text:min-label-width="0.635cm" text:space-before="1.905cm">
          <style:list-level-label-alignment fo:margin-left="2.54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4" text:style-name="List7Level3">
        <style:list-level-properties fo:text-align="start" text:list-level-position-and-space-mode="label-alignment" text:min-label-width="0.635cm" text:space-before="2.54cm">
          <style:list-level-label-alignment fo:margin-left="3.17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5" text:style-name="List7Level4">
        <style:list-level-properties fo:text-align="start" text:list-level-position-and-space-mode="label-alignment" text:min-label-width="0.635cm" text:space-before="3.175cm">
          <style:list-level-label-alignment fo:margin-left="3.81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6" text:style-name="List7Level5">
        <style:list-level-properties fo:text-align="start" text:list-level-position-and-space-mode="label-alignment" text:min-label-width="0.635cm" text:space-before="3.81cm">
          <style:list-level-label-alignment fo:margin-left="4.44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•" text:level="7" text:style-name="List7Level6">
        <style:list-level-properties fo:text-align="start" text:list-level-position-and-space-mode="label-alignment" text:min-label-width="0.635cm" text:space-before="4.445cm">
          <style:list-level-label-alignment fo:margin-left="5.08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◦" text:level="8" text:style-name="List7Level7">
        <style:list-level-properties fo:text-align="start" text:list-level-position-and-space-mode="label-alignment" text:min-label-width="0.635cm" text:space-before="5.08cm">
          <style:list-level-label-alignment fo:margin-left="5.71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  <text:list-level-style-bullet text:bullet-char="▪" text:level="9" text:style-name="List7Level8">
        <style:list-level-properties fo:text-align="start" text:list-level-position-and-space-mode="label-alignment" text:min-label-width="0.635cm" text:space-before="5.715cm">
          <style:list-level-label-alignment fo:margin-left="6.35cm" fo:text-indent="-0.635cm" text:label-followed-by="listtab"/>
        </style:list-level-properties>
        <style:text-properties style:font-name="OpenSymbol" style:font-name-asian="OpenSymbol" style:font-name-complex="OpenSymbol"/>
      </text:list-level-style-bullet>
    </text:list-style>
    <style:style style:family="text" style:name="List8Level0">
      <style:text-properties style:font-name="Courier New"/>
    </style:style>
    <style:style style:family="text" style:name="List8Level1">
      <style:text-properties style:font-name="Courier New"/>
    </style:style>
    <style:style style:family="text" style:name="List8Level2">
      <style:text-properties style:font-name="Courier New"/>
    </style:style>
    <style:style style:family="text" style:name="List8Level3">
      <style:text-properties style:font-name="Courier New"/>
    </style:style>
    <style:style style:family="text" style:name="List8Level4">
      <style:text-properties style:font-name="Courier New"/>
    </style:style>
    <style:style style:family="text" style:name="List8Level5">
      <style:text-properties style:font-name="Courier New"/>
    </style:style>
    <style:style style:family="text" style:name="List8Level6">
      <style:text-properties style:font-name="Courier New"/>
    </style:style>
    <style:style style:family="text" style:name="List8Level7">
      <style:text-properties style:font-name="Courier New"/>
    </style:style>
    <style:style style:family="text" style:name="List8Level8">
      <style:text-properties style:font-name="Courier New"/>
    </style:style>
    <text:list-style style:name="LS8">
      <text:list-level-style-number style:num-format="1" style:num-suffix="." text:level="1" text:style-name="List8Level0">
        <style:list-level-properties fo:text-align="start" text:list-level-position-and-space-mode="label-alignment" text:min-label-width="0.635cm" text:space-before="0.635cm">
          <style:list-level-label-alignment fo:margin-left="1.27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2" text:style-name="List8Level1">
        <style:list-level-properties fo:text-align="start" text:list-level-position-and-space-mode="label-alignment" text:min-label-width="0.635cm" text:space-before="1.27cm">
          <style:list-level-label-alignment fo:margin-left="1.905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3" text:style-name="List8Level2">
        <style:list-level-properties fo:text-align="start" text:list-level-position-and-space-mode="label-alignment" text:min-label-width="0.635cm" text:space-before="1.905cm">
          <style:list-level-label-alignment fo:margin-left="2.54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4" text:style-name="List8Level3">
        <style:list-level-properties fo:text-align="start" text:list-level-position-and-space-mode="label-alignment" text:min-label-width="0.635cm" text:space-before="2.54cm">
          <style:list-level-label-alignment fo:margin-left="3.175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5" text:style-name="List8Level4">
        <style:list-level-properties fo:text-align="start" text:list-level-position-and-space-mode="label-alignment" text:min-label-width="0.635cm" text:space-before="3.175cm">
          <style:list-level-label-alignment fo:margin-left="3.81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6" text:style-name="List8Level5">
        <style:list-level-properties fo:text-align="start" text:list-level-position-and-space-mode="label-alignment" text:min-label-width="0.635cm" text:space-before="3.81cm">
          <style:list-level-label-alignment fo:margin-left="4.445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7" text:style-name="List8Level6">
        <style:list-level-properties fo:text-align="start" text:list-level-position-and-space-mode="label-alignment" text:min-label-width="0.635cm" text:space-before="4.445cm">
          <style:list-level-label-alignment fo:margin-left="5.08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8" text:style-name="List8Level7">
        <style:list-level-properties fo:text-align="start" text:list-level-position-and-space-mode="label-alignment" text:min-label-width="0.635cm" text:space-before="5.08cm">
          <style:list-level-label-alignment fo:margin-left="5.715cm" fo:text-indent="-0.635cm" text:label-followed-by="listtab"/>
        </style:list-level-properties>
        <style:text-properties style:font-name="Courier New"/>
      </text:list-level-style-number>
      <text:list-level-style-number style:num-format="1" style:num-suffix="." text:level="9" text:style-name="List8Level8">
        <style:list-level-properties fo:text-align="start" text:list-level-position-and-space-mode="label-alignment" text:min-label-width="0.635cm" text:space-before="5.715cm">
          <style:list-level-label-alignment fo:margin-left="6.35cm" fo:text-indent="-0.635cm" text:label-followed-by="listtab"/>
        </style:list-level-properties>
        <style:text-properties style:font-name="Courier New"/>
      </text:list-level-style-number>
    </text:list-style>
    <text:notes-configuration style:num-format="1" text:footnotes-position="page" text:note-class="footnote" text:start-numbering-at="document" text:start-value="0"/>
    <text:notes-configuration style:num-format="i" text:footnotes-position="document" text:note-class="endnote" text:start-numbering-at="document" text:start-value="0"/>
  </office:styles>
  <office:automatic-styles>
    <style:page-layout style:name="pm1">
      <style:page-layout-properties fo:margin-bottom="2cm" fo:margin-left="2cm" fo:margin-right="2cm" fo:margin-top="2cm" fo:padding-bottom="0cm" fo:padding-left="0cm" fo:padding-right="0cm" fo:padding-top="0cm" fo:page-height="29.7cm" fo:page-width="21.001cm" style:print-orientation="portrait" style:writing-mode="lr-tb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5.0</meta:generator>
    <dc:title/>
    <meta:initial-creator>Davide Magrini</meta:initial-creator>
    <meta:creation-date>2021-06-07T08:26:58</meta:creation-date>
    <dc:creator/>
    <dc:date>2026-08-19T17:23:00</dc:date>
    <meta:editing-cycles>28</meta:editing-cycles>
    <meta:editing-duration>PT23M</meta:editing-duration>
    <meta:document-statistic meta:page-count="7" meta:paragraph-count="151" meta:row-count="0" meta:word-count="1774" meta:character-count="11899" meta:non-whitespace-character-count="10248"/>
  </office:meta>
</office:document-meta>
</file>